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Pictures/100000000000030D00000097501DD795.png" manifest:media-type=""/>
  <manifest:file-entry manifest:full-path="Pictures/1000000000000301000000CACABA42F9.png" manifest:media-type=""/>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adornments="Regular" style:font-pitch="variable" style:font-charset="x-symbol"/>
    <style:font-face style:name="Symbol" svg:font-family="Symbol" style:font-adornments="Normalny" style:font-family-generic="roman" style:font-pitch="variable" style:font-charset="x-symbol"/>
    <style:font-face style:name="Mangal1" svg:font-family="Mangal"/>
    <style:font-face style:name="Courier New" svg:font-family="'Courier New'" style:font-adornments="Normalny" style:font-family-generic="modern" style:font-pitch="fixed"/>
    <style:font-face style:name="Calibri" svg:font-family="Calibri" style:font-family-generic="roman" style:font-pitch="variable"/>
    <style:font-face style:name="Cambria" svg:font-family="Cambria"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Arial" svg:font-family="Arial" style:font-family-generic="swiss" style:font-pitch="variable"/>
    <style:font-face style:name="F" svg:font-family="" style:font-family-generic="system"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Serif" svg:font-family="DejaVuSerif" style:font-family-generic="system" style:font-pitch="variable"/>
    <style:font-face style:name="Lucida Sans Unicode" svg:font-family="'Lucida Sans Unicode'"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ahoma1" svg:font-family="Tahoma" style:font-family-generic="system" style:font-pitch="variable"/>
    <style:font-face style:name="Times New Roman1" svg:font-family="'Times New Roman'" style:font-family-generic="system" style:font-pitch="variable"/>
  </office:font-face-decls>
  <office:automatic-styles>
    <style:style style:name="Tabela1" style:family="table">
      <style:table-properties style:width="18.254cm" fo:margin-left="-0.94cm" fo:margin-top="0cm" fo:margin-bottom="0cm" table:align="left" style:writing-mode="lr-tb"/>
    </style:style>
    <style:style style:name="Tabela1.A" style:family="table-column">
      <style:table-column-properties style:column-width="15.704cm"/>
    </style:style>
    <style:style style:name="Tabela1.B" style:family="table-column">
      <style:table-column-properties style:column-width="2.549cm"/>
    </style:style>
    <style:style style:name="Tabela1.1" style:family="table-row">
      <style:table-row-properties fo:keep-together="auto"/>
    </style:style>
    <style:style style:name="Tabela1.A1" style:family="table-cell">
      <style:table-cell-properties fo:padding-left="0.191cm" fo:padding-right="0.191cm" fo:padding-top="0cm" fo:padding-bottom="0cm" fo:border="none"/>
    </style:style>
    <style:style style:name="Tabela1.B1" style:family="table-cell">
      <style:table-cell-properties style:vertical-align="middle" fo:padding-left="0.191cm" fo:padding-right="0.191cm" fo:padding-top="0cm" fo:padding-bottom="0cm" fo:border="none"/>
    </style:style>
    <style:style style:name="Tabela2" style:family="table">
      <style:table-properties style:width="17cm" style:rel-width="100%" fo:margin-left="-0.009cm" fo:margin-top="0cm" fo:margin-bottom="0cm" table:align="left" style:writing-mode="lr-tb"/>
    </style:style>
    <style:style style:name="Tabela2.A" style:family="table-column">
      <style:table-column-properties style:column-width="4.105cm" style:rel-column-width="15826*"/>
    </style:style>
    <style:style style:name="Tabela2.B" style:family="table-column">
      <style:table-column-properties style:column-width="4.297cm" style:rel-column-width="16561*"/>
    </style:style>
    <style:style style:name="Tabela2.C" style:family="table-column">
      <style:table-column-properties style:column-width="4.297cm" style:rel-column-width="16567*"/>
    </style:style>
    <style:style style:name="Tabela2.D" style:family="table-column">
      <style:table-column-properties style:column-width="4.3cm" style:rel-column-width="16578*"/>
    </style:style>
    <style:style style:name="Tabela2.1" style:family="table-row">
      <style:table-row-properties fo:keep-together="auto"/>
    </style:style>
    <style:style style:name="Tabela2.A1" style:family="table-cell">
      <style:table-cell-properties style:vertical-align="middle" fo:padding-left="0.199cm" fo:padding-right="0.191cm" fo:padding-top="0cm" fo:padding-bottom="0cm" fo:border="0.5pt solid #00000a"/>
    </style:style>
    <style:style style:name="Tabela2.A2" style:family="table-cell">
      <style:table-cell-properties fo:padding-left="0.199cm" fo:padding-right="0.191cm" fo:padding-top="0cm" fo:padding-bottom="0cm" fo:border="0.5pt solid #00000a"/>
    </style:style>
    <style:style style:name="Tabela2.A3" style:family="table-cell">
      <style:table-cell-properties fo:padding-left="0.199cm" fo:padding-right="0.191cm" fo:padding-top="0cm" fo:padding-bottom="0cm" fo:border="0.5pt solid #00000a"/>
    </style:style>
    <style:style style:name="Tabela2.A4" style:family="table-cell">
      <style:table-cell-properties fo:padding-left="0.199cm" fo:padding-right="0.191cm" fo:padding-top="0cm" fo:padding-bottom="0cm" fo:border="0.5pt solid #00000a"/>
    </style:style>
    <style:style style:name="Tabela2.A5" style:family="table-cell">
      <style:table-cell-properties fo:padding-left="0.199cm" fo:padding-right="0.191cm" fo:padding-top="0cm" fo:padding-bottom="0cm" fo:border="0.5pt solid #00000a"/>
    </style:style>
    <style:style style:name="Tabela3" style:family="table">
      <style:table-properties style:width="17.064cm" fo:margin-left="-0.009cm" fo:margin-top="0cm" fo:margin-bottom="0cm" table:align="left" style:writing-mode="lr-tb"/>
    </style:style>
    <style:style style:name="Tabela3.A" style:family="table-column">
      <style:table-column-properties style:column-width="1.272cm"/>
    </style:style>
    <style:style style:name="Tabela3.B" style:family="table-column">
      <style:table-column-properties style:column-width="7.89cm"/>
    </style:style>
    <style:style style:name="Tabela3.C" style:family="table-column">
      <style:table-column-properties style:column-width="7.902cm"/>
    </style:style>
    <style:style style:name="Tabela3.1" style:family="table-row">
      <style:table-row-properties style:min-row-height="1.124cm" fo:keep-together="auto"/>
    </style:style>
    <style:style style:name="Tabela3.A1" style:family="table-cell">
      <style:table-cell-properties fo:padding-left="0.199cm" fo:padding-right="0.191cm" fo:padding-top="0cm" fo:padding-bottom="0cm" fo:border-left="none" fo:border-right="0.5pt solid #00000a" fo:border-top="none" fo:border-bottom="0.5pt solid #00000a"/>
    </style:style>
    <style:style style:name="Tabela3.B1" style:family="table-cell">
      <style:table-cell-properties style:vertical-align="middle" fo:padding-left="0.199cm" fo:padding-right="0.191cm" fo:padding-top="0cm" fo:padding-bottom="0cm" fo:border="0.5pt solid #00000a"/>
    </style:style>
    <style:style style:name="Tabela3.2" style:family="table-row">
      <style:table-row-properties style:row-height="6.777cm" fo:keep-together="always"/>
    </style:style>
    <style:style style:name="Tabela3.A2" style:family="table-cell">
      <style:table-cell-properties style:vertical-align="middle" fo:padding-left="0.199cm" fo:padding-right="0.191cm" fo:padding-top="0cm" fo:padding-bottom="0cm" fo:border="0.5pt solid #00000a" style:writing-mode="lr-tb"/>
    </style:style>
    <style:style style:name="Tabela3.B2" style:family="table-cell">
      <style:table-cell-properties fo:padding-left="0.199cm" fo:padding-right="0.191cm" fo:padding-top="0cm" fo:padding-bottom="0cm" fo:border="0.5pt solid #00000a"/>
    </style:style>
    <style:style style:name="Tabela3.C2" style:family="table-cell">
      <style:table-cell-properties fo:padding-left="0.199cm" fo:padding-right="0.191cm" fo:padding-top="0cm" fo:padding-bottom="0cm" fo:border="0.5pt solid #00000a"/>
    </style:style>
    <style:style style:name="Tabela3.3" style:family="table-row">
      <style:table-row-properties style:row-height="1.949cm" fo:keep-together="always"/>
    </style:style>
    <style:style style:name="Tabela3.B3" style:family="table-cell">
      <style:table-cell-properties fo:padding-left="0.199cm" fo:padding-right="0.191cm" fo:padding-top="0cm" fo:padding-bottom="0cm" fo:border="0.5pt solid #00000a"/>
    </style:style>
    <style:style style:name="Tabela3.C3" style:family="table-cell">
      <style:table-cell-properties fo:padding-left="0.199cm" fo:padding-right="0.191cm" fo:padding-top="0cm" fo:padding-bottom="0cm" fo:border="0.5pt solid #00000a"/>
    </style:style>
    <style:style style:name="Tabela4" style:family="table">
      <style:table-properties style:width="16.986cm" fo:margin-left="-0.009cm" fo:margin-top="0cm" fo:margin-bottom="0cm" table:align="left" style:writing-mode="lr-tb"/>
    </style:style>
    <style:style style:name="Tabela4.A" style:family="table-column">
      <style:table-column-properties style:column-width="1.274cm"/>
    </style:style>
    <style:style style:name="Tabela4.B" style:family="table-column">
      <style:table-column-properties style:column-width="7.586cm"/>
    </style:style>
    <style:style style:name="Tabela4.C" style:family="table-column">
      <style:table-column-properties style:column-width="8.126cm"/>
    </style:style>
    <style:style style:name="Tabela4.1" style:family="table-row">
      <style:table-row-properties style:min-row-height="1.035cm" fo:keep-together="auto"/>
    </style:style>
    <style:style style:name="Tabela4.A1" style:family="table-cell">
      <style:table-cell-properties fo:padding-left="0.199cm" fo:padding-right="0.191cm" fo:padding-top="0cm" fo:padding-bottom="0cm" fo:border-left="none" fo:border-right="0.5pt solid #00000a" fo:border-top="none" fo:border-bottom="0.5pt solid #00000a"/>
    </style:style>
    <style:style style:name="Tabela4.B1" style:family="table-cell">
      <style:table-cell-properties style:vertical-align="middle" fo:padding-left="0.199cm" fo:padding-right="0.191cm" fo:padding-top="0cm" fo:padding-bottom="0cm" fo:border="0.5pt solid #00000a"/>
    </style:style>
    <style:style style:name="Tabela4.2" style:family="table-row">
      <style:table-row-properties style:row-height="5.001cm" fo:keep-together="always"/>
    </style:style>
    <style:style style:name="Tabela4.A2" style:family="table-cell">
      <style:table-cell-properties style:vertical-align="middle" fo:padding-left="0.199cm" fo:padding-right="0.191cm" fo:padding-top="0cm" fo:padding-bottom="0cm" fo:border="0.5pt solid #00000a" style:writing-mode="lr-tb"/>
    </style:style>
    <style:style style:name="Tabela4.B2" style:family="table-cell">
      <style:table-cell-properties fo:padding-left="0.199cm" fo:padding-right="0.191cm" fo:padding-top="0cm" fo:padding-bottom="0cm" fo:border="0.5pt solid #00000a"/>
    </style:style>
    <style:style style:name="Tabela4.C2" style:family="table-cell">
      <style:table-cell-properties fo:padding-left="0.199cm" fo:padding-right="0.191cm" fo:padding-top="0cm" fo:padding-bottom="0cm" fo:border="0.5pt solid #00000a"/>
    </style:style>
    <style:style style:name="Tabela4.B3" style:family="table-cell">
      <style:table-cell-properties fo:padding-left="0.199cm" fo:padding-right="0.191cm" fo:padding-top="0cm" fo:padding-bottom="0cm" fo:border="0.5pt solid #00000a"/>
    </style:style>
    <style:style style:name="Tabela4.C3" style:family="table-cell">
      <style:table-cell-properties fo:padding-left="0.199cm" fo:padding-right="0.191cm" fo:padding-top="0cm" fo:padding-bottom="0cm" fo:border="0.5pt solid #00000a"/>
    </style:style>
    <style:style style:name="Tabela5" style:family="table">
      <style:table-properties style:width="17cm" style:rel-width="100%" fo:margin-left="-0.009cm" fo:margin-top="0cm" fo:margin-bottom="0cm" table:align="left" style:writing-mode="lr-tb"/>
    </style:style>
    <style:style style:name="Tabela5.A" style:family="table-column">
      <style:table-column-properties style:column-width="1.274cm" style:rel-column-width="4908*"/>
    </style:style>
    <style:style style:name="Tabela5.B" style:family="table-column">
      <style:table-column-properties style:column-width="7.477cm" style:rel-column-width="28822*"/>
    </style:style>
    <style:style style:name="Tabela5.C" style:family="table-column">
      <style:table-column-properties style:column-width="8.25cm" style:rel-column-width="31805*"/>
    </style:style>
    <style:style style:name="Tabela5.1" style:family="table-row">
      <style:table-row-properties style:min-row-height="0.806cm" fo:keep-together="auto"/>
    </style:style>
    <style:style style:name="Tabela5.A1" style:family="table-cell">
      <style:table-cell-properties fo:padding-left="0.199cm" fo:padding-right="0.191cm" fo:padding-top="0cm" fo:padding-bottom="0cm" fo:border-left="none" fo:border-right="0.5pt solid #00000a" fo:border-top="none" fo:border-bottom="0.5pt solid #00000a"/>
    </style:style>
    <style:style style:name="Tabela5.B1" style:family="table-cell">
      <style:table-cell-properties style:vertical-align="middle" fo:padding-left="0.199cm" fo:padding-right="0.191cm" fo:padding-top="0cm" fo:padding-bottom="0cm" fo:border="0.5pt solid #00000a"/>
    </style:style>
    <style:style style:name="Tabela5.2" style:family="table-row">
      <style:table-row-properties style:row-height="2cm" fo:keep-together="always"/>
    </style:style>
    <style:style style:name="Tabela5.A2" style:family="table-cell">
      <style:table-cell-properties fo:padding-left="0.199cm" fo:padding-right="0.191cm" fo:padding-top="0cm" fo:padding-bottom="0cm" fo:border="0.5pt solid #00000a" style:writing-mode="lr-tb"/>
    </style:style>
    <style:style style:name="Tabela5.B2" style:family="table-cell">
      <style:table-cell-properties fo:padding-left="0.199cm" fo:padding-right="0.191cm" fo:padding-top="0cm" fo:padding-bottom="0cm" fo:border="0.5pt solid #00000a"/>
    </style:style>
    <style:style style:name="Tabela5.C2" style:family="table-cell">
      <style:table-cell-properties fo:padding-left="0.199cm" fo:padding-right="0.191cm" fo:padding-top="0cm" fo:padding-bottom="0cm" fo:border="0.5pt solid #00000a"/>
    </style:style>
    <style:style style:name="Tabela5.A3" style:family="table-cell">
      <style:table-cell-properties fo:padding-left="0.199cm" fo:padding-right="0.191cm" fo:padding-top="0cm" fo:padding-bottom="0cm" fo:border="0.5pt solid #00000a" style:writing-mode="lr-tb"/>
    </style:style>
    <style:style style:name="Tabela5.B3" style:family="table-cell">
      <style:table-cell-properties fo:padding-left="0.199cm" fo:padding-right="0.191cm" fo:padding-top="0cm" fo:padding-bottom="0cm" fo:border="0.5pt solid #00000a"/>
    </style:style>
    <style:style style:name="Tabela5.C3" style:family="table-cell">
      <style:table-cell-properties fo:padding-left="0.199cm" fo:padding-right="0.191cm" fo:padding-top="0cm" fo:padding-bottom="0cm" fo:border="0.5pt solid #00000a"/>
    </style:style>
    <style:style style:name="Tabela6" style:family="table">
      <style:table-properties style:width="25.994cm" fo:margin-left="-0.199cm" fo:margin-top="0cm" fo:margin-bottom="0cm" table:align="left" style:writing-mode="lr-tb"/>
    </style:style>
    <style:style style:name="Tabela6.A" style:family="table-column">
      <style:table-column-properties style:column-width="5.595cm"/>
    </style:style>
    <style:style style:name="Tabela6.B" style:family="table-column">
      <style:table-column-properties style:column-width="5.597cm"/>
    </style:style>
    <style:style style:name="Tabela6.D" style:family="table-column">
      <style:table-column-properties style:column-width="4.697cm"/>
    </style:style>
    <style:style style:name="Tabela6.E" style:family="table-column">
      <style:table-column-properties style:column-width="4.509cm"/>
    </style:style>
    <style:style style:name="Tabela6.1" style:family="table-row">
      <style:table-row-properties fo:keep-together="auto"/>
    </style:style>
    <style:style style:name="Tabela6.A1" style:family="table-cell">
      <style:table-cell-properties fo:padding-left="0.199cm" fo:padding-right="0.191cm" fo:padding-top="0cm" fo:padding-bottom="0cm" fo:border="0.5pt solid #00000a"/>
    </style:style>
    <style:style style:name="Tabela7" style:family="table">
      <style:table-properties style:width="25.994cm" fo:margin-left="-0.199cm" fo:margin-top="0cm" fo:margin-bottom="0cm" table:align="left" style:writing-mode="lr-tb"/>
    </style:style>
    <style:style style:name="Tabela7.A" style:family="table-column">
      <style:table-column-properties style:column-width="5.595cm"/>
    </style:style>
    <style:style style:name="Tabela7.B" style:family="table-column">
      <style:table-column-properties style:column-width="5.597cm"/>
    </style:style>
    <style:style style:name="Tabela7.D" style:family="table-column">
      <style:table-column-properties style:column-width="4.697cm"/>
    </style:style>
    <style:style style:name="Tabela7.E" style:family="table-column">
      <style:table-column-properties style:column-width="4.509cm"/>
    </style:style>
    <style:style style:name="Tabela7.1" style:family="table-row">
      <style:table-row-properties fo:keep-together="auto"/>
    </style:style>
    <style:style style:name="Tabela7.A1" style:family="table-cell">
      <style:table-cell-properties fo:padding-left="0.199cm" fo:padding-right="0.191cm" fo:padding-top="0cm" fo:padding-bottom="0cm" fo:border="0.5pt solid #00000a"/>
    </style:style>
    <style:style style:name="Tabela7.22" style:family="table-row">
      <style:table-row-properties style:min-row-height="1.489cm" fo:keep-together="auto"/>
    </style:style>
    <style:style style:name="Tabela8" style:family="table">
      <style:table-properties style:width="25.994cm" fo:margin-left="-0.199cm" fo:margin-top="0cm" fo:margin-bottom="0cm" table:align="left" style:writing-mode="lr-tb"/>
    </style:style>
    <style:style style:name="Tabela8.A" style:family="table-column">
      <style:table-column-properties style:column-width="5.595cm"/>
    </style:style>
    <style:style style:name="Tabela8.B" style:family="table-column">
      <style:table-column-properties style:column-width="5.597cm"/>
    </style:style>
    <style:style style:name="Tabela8.D" style:family="table-column">
      <style:table-column-properties style:column-width="4.697cm"/>
    </style:style>
    <style:style style:name="Tabela8.E" style:family="table-column">
      <style:table-column-properties style:column-width="4.509cm"/>
    </style:style>
    <style:style style:name="Tabela8.1" style:family="table-row">
      <style:table-row-properties fo:keep-together="auto"/>
    </style:style>
    <style:style style:name="Tabela8.A1" style:family="table-cell">
      <style:table-cell-properties fo:padding-left="0.199cm" fo:padding-right="0.191cm" fo:padding-top="0cm" fo:padding-bottom="0cm" fo:border="0.5pt solid #00000a"/>
    </style:style>
    <style:style style:name="P1" style:family="paragraph" style:parent-style-name="Standard">
      <style:paragraph-properties fo:text-align="center" style:justify-single-word="false"/>
    </style:style>
    <style:style style:name="P2" style:family="paragraph" style:parent-style-name="Standard">
      <style:paragraph-properties fo:line-height="115%" fo:text-align="center" style:justify-single-word="false"/>
    </style:style>
    <style:style style:name="P3" style:family="paragraph" style:parent-style-name="Standard">
      <style:paragraph-properties fo:line-height="115%" fo:text-align="justify" style:justify-single-word="false"/>
    </style:style>
    <style:style style:name="P4" style:family="paragraph" style:parent-style-name="Standard" style:list-style-name="WWNum4">
      <style:paragraph-properties fo:line-height="115%" fo:text-align="justify" style:justify-single-word="false"/>
    </style:style>
    <style:style style:name="P5" style:family="paragraph" style:parent-style-name="Standard">
      <style:paragraph-properties fo:line-height="115%" fo:text-align="justify" style:justify-single-word="false">
        <style:tab-stops>
          <style:tab-stop style:position="1cm"/>
        </style:tab-stops>
      </style:paragraph-properties>
    </style:style>
    <style:style style:name="P6" style:family="paragraph" style:parent-style-name="Standard">
      <style:paragraph-properties fo:line-height="115%" fo:text-align="center" style:justify-single-word="false"/>
      <style:text-properties style:font-name="Verdana" fo:font-size="36pt" fo:font-weight="bold" style:font-size-asian="36pt" style:font-weight-asian="bold" style:font-size-complex="36pt"/>
    </style:style>
    <style:style style:name="P7" style:family="paragraph" style:parent-style-name="Standard">
      <style:text-properties style:font-name="Verdana" fo:font-size="10pt" style:font-size-asian="10pt" style:font-size-complex="10pt"/>
    </style:style>
    <style:style style:name="P8" style:family="paragraph" style:parent-style-name="Standard">
      <style:paragraph-properties fo:line-height="115%" fo:text-align="justify" style:justify-single-word="false"/>
      <style:text-properties style:font-name="Verdana" fo:font-size="10pt" style:font-size-asian="10pt" style:font-size-complex="10pt"/>
    </style:style>
    <style:style style:name="P9" style:family="paragraph" style:parent-style-name="Standard">
      <style:paragraph-properties fo:line-height="115%" fo:text-align="justify" style:justify-single-word="false">
        <style:tab-stops>
          <style:tab-stop style:position="1cm"/>
        </style:tab-stops>
      </style:paragraph-properties>
      <style:text-properties style:font-name="Verdana" fo:font-size="10pt" style:font-size-asian="10pt" style:font-size-complex="10pt"/>
    </style:style>
    <style:style style:name="P10" style:family="paragraph" style:parent-style-name="Standard">
      <style:paragraph-properties fo:line-height="115%" fo:text-align="center" style:justify-single-word="false"/>
      <style:text-properties style:font-name="Verdana" fo:font-size="10pt" style:font-size-asian="10pt" style:font-size-complex="10pt"/>
    </style:style>
    <style:style style:name="P11" style:family="paragraph" style:parent-style-name="Standard">
      <style:text-properties style:font-name="Verdana" fo:font-size="10pt" fo:font-weight="bold" style:font-size-asian="10pt" style:font-weight-asian="bold" style:font-size-complex="10pt"/>
    </style:style>
    <style:style style:name="P12" style:family="paragraph" style:parent-style-name="Standard">
      <style:paragraph-properties fo:line-height="115%"/>
      <style:text-properties style:font-name="Verdana" fo:font-size="10pt" fo:font-weight="bold" style:font-size-asian="10pt" style:font-weight-asian="bold" style:font-size-complex="10pt"/>
    </style:style>
    <style:style style:name="P13" style:family="paragraph" style:parent-style-name="Standard">
      <style:paragraph-properties fo:line-height="115%" fo:text-align="justify" style:justify-single-word="false"/>
      <style:text-properties style:font-name="Verdana" fo:font-size="10pt" fo:font-weight="bold" style:font-size-asian="10pt" style:font-weight-asian="bold" style:font-size-complex="10pt"/>
    </style:style>
    <style:style style:name="P14" style:family="paragraph" style:parent-style-name="Standard">
      <style:paragraph-properties fo:line-height="150%" fo:text-align="center" style:justify-single-word="false"/>
      <style:text-properties style:font-name="Verdana" fo:font-size="10pt" fo:font-weight="bold" style:font-size-asian="10pt" style:font-weight-asian="bold" style:font-size-complex="10pt"/>
    </style:style>
    <style:style style:name="P15" style:family="paragraph" style:parent-style-name="Standard">
      <style:text-properties style:font-name="Verdana" fo:font-size="10pt" style:font-name-asian="DejaVuSerif" style:font-size-asian="10pt" style:font-name-complex="DejaVuSerif" style:font-size-complex="10pt"/>
    </style:style>
    <style:style style:name="P16" style:family="paragraph" style:parent-style-name="Standard">
      <style:paragraph-properties fo:line-height="115%" fo:text-align="justify" style:justify-single-word="false"/>
      <style:text-properties style:font-name="Verdana" fo:font-size="10pt" style:font-name-asian="DejaVuSerif" style:font-size-asian="10pt" style:font-name-complex="DejaVuSerif" style:font-size-complex="10pt"/>
    </style:style>
    <style:style style:name="P17" style:family="paragraph" style:parent-style-name="Standard">
      <style:text-properties style:font-name="Verdana" fo:font-size="9pt" style:font-size-asian="9pt" style:font-size-complex="9pt"/>
    </style:style>
    <style:style style:name="P18" style:family="paragraph" style:parent-style-name="Standard">
      <style:paragraph-properties fo:text-align="justify" style:justify-single-word="false"/>
      <style:text-properties style:font-name="Verdana" fo:font-size="9pt" style:font-size-asian="9pt" style:font-size-complex="9pt"/>
    </style:style>
    <style:style style:name="P19" style:family="paragraph" style:parent-style-name="Standard">
      <style:paragraph-properties fo:text-align="justify" style:justify-single-word="false"/>
    </style:style>
    <style:style style:name="P20" style:family="paragraph" style:parent-style-name="Standard">
      <style:paragraph-properties fo:line-height="115%" fo:text-align="justify" style:justify-single-word="false"/>
      <style:text-properties fo:color="#000000" style:font-name="Verdana" fo:font-size="10pt" style:font-size-asian="10pt" style:font-size-complex="10pt"/>
    </style:style>
    <style:style style:name="P21" style:family="paragraph" style:parent-style-name="Standard">
      <style:text-properties fo:color="#000000" style:font-name="Verdana" fo:font-size="10pt" fo:background-color="#ffffff" style:font-size-asian="10pt" style:font-name-complex="Arial1" style:font-size-complex="10pt"/>
    </style:style>
    <style:style style:name="P22" style:family="paragraph" style:parent-style-name="Standard">
      <style:paragraph-properties fo:text-align="justify" style:justify-single-word="false"/>
      <style:text-properties fo:color="#000000" style:font-name="Verdana" fo:font-size="10pt" fo:background-color="#ffffff" style:font-size-asian="10pt" style:font-name-complex="Arial1" style:font-size-complex="10pt"/>
    </style:style>
    <style:style style:name="P23" style:family="paragraph" style:parent-style-name="Standard">
      <style:text-properties fo:color="#000000" style:font-name="Verdana" fo:font-size="9pt" fo:background-color="#ffffff" style:font-size-asian="9pt" style:font-name-complex="Arial1" style:font-size-complex="9pt"/>
    </style:style>
    <style:style style:name="P24" style:family="paragraph" style:parent-style-name="Standard">
      <style:paragraph-properties fo:text-align="center" style:justify-single-word="false"/>
      <style:text-properties fo:color="#000000" style:font-name="Verdana" fo:font-size="9pt" fo:background-color="#ffffff" style:font-size-asian="9pt" style:font-name-complex="Arial1" style:font-size-complex="9pt"/>
    </style:style>
    <style:style style:name="P25" style:family="paragraph" style:parent-style-name="Standard">
      <style:paragraph-properties fo:text-align="center" style:justify-single-word="false"/>
      <style:text-properties style:text-rotation-angle="90" style:text-rotation-scale="line-height"/>
    </style:style>
    <style:style style:name="P26" style:family="paragraph" style:parent-style-name="Standard">
      <style:paragraph-properties fo:margin-top="0cm" fo:margin-bottom="0.423cm" style:contextual-spacing="false" fo:line-height="115%" fo:text-align="justify" style:justify-single-word="false"/>
    </style:style>
    <style:style style:name="P27" style:family="paragraph" style:parent-style-name="Standard">
      <style:paragraph-properties fo:margin-top="0cm" fo:margin-bottom="0.423cm" style:contextual-spacing="false" fo:line-height="115%" fo:text-align="end" style:justify-single-word="false"/>
    </style:style>
    <style:style style:name="P28" style:family="paragraph" style:parent-style-name="Standard">
      <style:paragraph-properties fo:margin-top="0cm" fo:margin-bottom="0.423cm" style:contextual-spacing="false" fo:line-height="115%" fo:text-align="justify" style:justify-single-word="false"/>
      <style:text-properties style:font-name="Verdana" fo:font-size="10pt" style:font-size-asian="10pt" style:font-size-complex="10pt"/>
    </style:style>
    <style:style style:name="P29" style:family="paragraph" style:parent-style-name="Standard">
      <style:paragraph-properties fo:margin-left="1cm" fo:margin-right="0cm" fo:margin-top="0cm" fo:margin-bottom="0.423cm" style:contextual-spacing="false" fo:line-height="115%" fo:text-align="justify" style:justify-single-word="false" fo:text-indent="0cm" style:auto-text-indent="false"/>
    </style:style>
    <style:style style:name="P30" style:family="paragraph" style:parent-style-name="Standard">
      <style:paragraph-properties fo:margin-left="1cm" fo:margin-right="0cm" fo:margin-top="0cm" fo:margin-bottom="0.423cm" style:contextual-spacing="false" fo:line-height="115%" fo:text-align="justify" style:justify-single-word="false" fo:text-indent="0cm" style:auto-text-indent="false">
        <style:tab-stops>
          <style:tab-stop style:position="1cm"/>
        </style:tab-stops>
      </style:paragraph-properties>
    </style:style>
    <style:style style:name="P31" style:family="paragraph" style:parent-style-name="Standard">
      <style:paragraph-properties fo:margin-left="1.752cm" fo:margin-right="0cm" fo:margin-top="0cm" fo:margin-bottom="0.423cm" style:contextual-spacing="false" fo:line-height="115%" fo:text-align="justify" style:justify-single-word="false" fo:text-indent="0cm" style:auto-text-indent="false"/>
    </style:style>
    <style:style style:name="P32" style:family="paragraph" style:parent-style-name="Standard">
      <style:paragraph-properties fo:margin-top="0cm" fo:margin-bottom="0.212cm" style:contextual-spacing="false" fo:line-height="115%" fo:text-align="end" style:justify-single-word="false"/>
    </style:style>
    <style:style style:name="P33" style:family="paragraph" style:parent-style-name="Standard">
      <style:paragraph-properties fo:margin-top="0cm" fo:margin-bottom="0.212cm" style:contextual-spacing="false" fo:line-height="115%" fo:text-align="end" style:justify-single-word="false"/>
      <style:text-properties style:font-name="Verdana" fo:font-size="10pt" style:font-size-asian="10pt" style:font-size-complex="10pt"/>
    </style:style>
    <style:style style:name="P34" style:family="paragraph" style:parent-style-name="Standard" style:master-page-name="Standard">
      <style:paragraph-properties style:page-number="auto"/>
    </style:style>
    <style:style style:name="P35" style:family="paragraph" style:parent-style-name="Standard">
      <style:paragraph-properties fo:text-align="center" style:justify-single-word="false" fo:break-before="page"/>
    </style:style>
    <style:style style:name="P36" style:family="paragraph" style:parent-style-name="Standard">
      <style:paragraph-properties fo:line-height="115%" fo:text-align="center" style:justify-single-word="false" fo:break-before="page"/>
    </style:style>
    <style:style style:name="P37" style:family="paragraph" style:parent-style-name="Standard">
      <style:paragraph-properties fo:line-height="115%" fo:text-align="justify" style:justify-single-word="false" fo:break-before="page"/>
    </style:style>
    <style:style style:name="P38" style:family="paragraph" style:parent-style-name="Standard">
      <style:paragraph-properties fo:line-height="115%" fo:text-align="center" style:justify-single-word="false" fo:break-before="page"/>
      <style:text-properties style:font-name="Verdana" fo:font-size="10pt" fo:font-weight="bold" style:font-size-asian="10pt" style:font-weight-asian="bold" style:font-size-complex="10pt"/>
    </style:style>
    <style:style style:name="P39" style:family="paragraph" style:parent-style-name="Standard">
      <style:paragraph-properties fo:margin-left="0cm" fo:margin-right="0cm" fo:line-height="115%" fo:text-align="justify" style:justify-single-word="false" fo:text-indent="1.249cm" style:auto-text-indent="false"/>
      <style:text-properties fo:color="#000000" style:font-name="Verdana" fo:font-size="10pt" style:font-size-asian="10pt" style:font-size-complex="10pt"/>
    </style:style>
    <style:style style:name="P40" style:family="paragraph" style:parent-style-name="Standard">
      <style:paragraph-properties fo:margin-left="0cm" fo:margin-right="0.489cm" fo:line-height="115%" fo:text-align="end" style:justify-single-word="false" fo:text-indent="0cm" style:auto-text-indent="false"/>
    </style:style>
    <style:style style:name="P41" style:family="paragraph" style:parent-style-name="Standard">
      <style:paragraph-properties fo:margin-left="0.199cm" fo:margin-right="0.199cm" fo:text-align="center" style:justify-single-word="false" fo:text-indent="0cm" style:auto-text-indent="false"/>
      <style:text-properties style:text-rotation-angle="90" style:text-rotation-scale="line-height"/>
    </style:style>
    <style:style style:name="P42" style:family="paragraph" style:parent-style-name="Standard">
      <style:paragraph-properties fo:margin-left="0.199cm" fo:margin-right="0.199cm" fo:text-align="justify" style:justify-single-word="false" fo:text-indent="0cm" style:auto-text-indent="false"/>
      <style:text-properties style:text-rotation-angle="90" style:text-rotation-scale="line-height"/>
    </style:style>
    <style:style style:name="P43" style:family="paragraph" style:parent-style-name="Standard">
      <style:paragraph-properties fo:margin-left="1.058cm" fo:margin-right="0cm" fo:text-align="justify" style:justify-single-word="false" fo:text-indent="0cm" style:auto-text-indent="false"/>
      <style:text-properties fo:color="#000000" style:font-name="Verdana" fo:font-size="9pt" fo:background-color="#ffffff" style:font-size-asian="9pt" style:font-name-complex="Arial1" style:font-size-complex="9pt"/>
    </style:style>
    <style:style style:name="P44" style:family="paragraph" style:parent-style-name="Standard">
      <style:paragraph-properties fo:margin-top="0.212cm" fo:margin-bottom="0.212cm" style:contextual-spacing="false" fo:text-align="justify" style:justify-single-word="false"/>
    </style:style>
    <style:style style:name="P45" style:family="paragraph" style:parent-style-name="Heading_20_1">
      <style:paragraph-properties fo:margin-top="0cm" fo:margin-bottom="0cm" style:contextual-spacing="false" fo:text-align="justify" style:justify-single-word="false"/>
      <style:text-properties style:font-name="Verdana" fo:font-size="10pt" style:font-size-asian="10pt" style:font-size-complex="10pt"/>
    </style:style>
    <style:style style:name="P46" style:family="paragraph" style:parent-style-name="Heading_20_1">
      <style:paragraph-properties fo:margin-top="0cm" fo:margin-bottom="0cm" style:contextual-spacing="false" fo:text-align="justify" style:justify-single-word="false"/>
    </style:style>
    <style:style style:name="P47" style:family="paragraph" style:parent-style-name="List_20_Paragraph" style:list-style-name="WWNum3">
      <style:paragraph-properties fo:text-align="justify" style:justify-single-word="false"/>
    </style:style>
    <style:style style:name="P48" style:family="paragraph" style:parent-style-name="List_20_Paragraph" style:list-style-name="WWNum2">
      <style:paragraph-properties fo:text-align="justify" style:justify-single-word="false"/>
    </style:style>
    <style:style style:name="P49" style:family="paragraph" style:parent-style-name="List_20_Paragraph" style:list-style-name="WWNum45">
      <style:paragraph-properties fo:text-align="justify" style:justify-single-word="false"/>
    </style:style>
    <style:style style:name="P50" style:family="paragraph" style:parent-style-name="List_20_Paragraph" style:list-style-name="WWNum46">
      <style:paragraph-properties fo:text-align="justify" style:justify-single-word="false"/>
    </style:style>
    <style:style style:name="P51" style:family="paragraph" style:parent-style-name="List_20_Paragraph" style:list-style-name="WWNum47">
      <style:paragraph-properties fo:text-align="justify" style:justify-single-word="false"/>
    </style:style>
    <style:style style:name="P52" style:family="paragraph" style:parent-style-name="List_20_Paragraph" style:list-style-name="WWNum43">
      <style:paragraph-properties fo:text-align="justify" style:justify-single-word="false"/>
    </style:style>
    <style:style style:name="P53" style:family="paragraph" style:parent-style-name="List_20_Paragraph" style:list-style-name="WWNum44">
      <style:paragraph-properties fo:text-align="justify" style:justify-single-word="false"/>
    </style:style>
    <style:style style:name="P54" style:family="paragraph" style:parent-style-name="List_20_Paragraph" style:list-style-name="WWNum49">
      <style:paragraph-properties fo:text-align="justify" style:justify-single-word="false"/>
    </style:style>
    <style:style style:name="P55" style:family="paragraph" style:parent-style-name="List_20_Paragraph" style:list-style-name="WWNum50">
      <style:paragraph-properties fo:text-align="justify" style:justify-single-word="false"/>
    </style:style>
    <style:style style:name="P56" style:family="paragraph" style:parent-style-name="List_20_Paragraph" style:list-style-name="WWNum51">
      <style:paragraph-properties fo:text-align="justify" style:justify-single-word="false"/>
    </style:style>
    <style:style style:name="P57" style:family="paragraph" style:parent-style-name="List_20_Paragraph" style:list-style-name="WWNum52">
      <style:paragraph-properties fo:text-align="justify" style:justify-single-word="false"/>
    </style:style>
    <style:style style:name="P58" style:family="paragraph" style:parent-style-name="List_20_Paragraph">
      <style:paragraph-properties fo:text-align="justify" style:justify-single-word="false">
        <style:tab-stops>
          <style:tab-stop style:position="1cm"/>
        </style:tab-stops>
      </style:paragraph-properties>
    </style:style>
    <style:style style:name="P59" style:family="paragraph" style:parent-style-name="List_20_Paragraph" style:list-style-name="WWNum30">
      <style:paragraph-properties fo:text-align="justify" style:justify-single-word="false"/>
    </style:style>
    <style:style style:name="P60" style:family="paragraph" style:parent-style-name="List_20_Paragraph">
      <style:paragraph-properties fo:text-align="justify" style:justify-single-word="false">
        <style:tab-stops>
          <style:tab-stop style:position="1cm"/>
        </style:tab-stops>
      </style:paragraph-properties>
      <style:text-properties style:font-name="Verdana" fo:font-size="10pt" style:font-size-asian="10pt" style:font-size-complex="10pt"/>
    </style:style>
    <style:style style:name="P61" style:family="paragraph" style:parent-style-name="List_20_Paragraph" style:list-style-name="WWNum1">
      <style:paragraph-properties fo:margin-top="0cm" fo:margin-bottom="0cm" style:contextual-spacing="true" fo:text-align="justify" style:justify-single-word="false"/>
    </style:style>
    <style:style style:name="P62" style:family="paragraph" style:parent-style-name="List_20_Paragraph" style:list-style-name="WWNum32">
      <style:paragraph-properties fo:margin-top="0cm" fo:margin-bottom="0cm" style:contextual-spacing="true" fo:line-height="100%" fo:text-align="justify" style:justify-single-word="false"/>
    </style:style>
    <style:style style:name="P63" style:family="paragraph" style:parent-style-name="List_20_Paragraph" style:list-style-name="WWNum33">
      <style:paragraph-properties fo:margin-top="0cm" fo:margin-bottom="0cm" style:contextual-spacing="true" fo:line-height="100%"/>
    </style:style>
    <style:style style:name="P64" style:family="paragraph" style:parent-style-name="List_20_Paragraph" style:list-style-name="WWNum34">
      <style:paragraph-properties fo:margin-top="0cm" fo:margin-bottom="0cm" style:contextual-spacing="true" fo:line-height="100%"/>
    </style:style>
    <style:style style:name="P65" style:family="paragraph" style:parent-style-name="List_20_Paragraph" style:list-style-name="WWNum35">
      <style:paragraph-properties fo:margin-top="0cm" fo:margin-bottom="0cm" style:contextual-spacing="true" fo:line-height="100%"/>
    </style:style>
    <style:style style:name="P66" style:family="paragraph" style:parent-style-name="List_20_Paragraph">
      <style:paragraph-properties fo:margin-left="0cm" fo:margin-right="0cm" fo:text-align="justify" style:justify-single-word="false" fo:text-indent="0cm" style:auto-text-indent="false"/>
      <style:text-properties style:font-name="Verdana" fo:font-size="10pt" style:font-size-asian="10pt" style:font-size-complex="10pt"/>
    </style:style>
    <style:style style:name="P67" style:family="paragraph" style:parent-style-name="List_20_Paragraph">
      <style:paragraph-properties fo:margin-left="0cm" fo:margin-right="0cm" fo:text-align="justify" style:justify-single-word="false" fo:text-indent="0cm" style:auto-text-indent="false"/>
      <style:text-properties style:font-name="Verdana" fo:font-size="10pt" style:font-size-asian="10pt" style:language-asian="pl" style:country-asian="PL" style:font-size-complex="10pt"/>
    </style:style>
    <style:style style:name="P68" style:family="paragraph" style:parent-style-name="List_20_Paragraph">
      <style:paragraph-properties fo:margin-left="0cm" fo:margin-right="0cm" fo:text-align="justify" style:justify-single-word="false" fo:text-indent="0cm" style:auto-text-indent="false"/>
    </style:style>
    <style:style style:name="P69" style:family="paragraph" style:parent-style-name="List_20_Paragraph">
      <style:paragraph-properties fo:margin-left="0cm" fo:margin-right="0cm" fo:margin-top="0cm" fo:margin-bottom="0cm" style:contextual-spacing="true" fo:text-align="justify" style:justify-single-word="false" fo:text-indent="0cm" style:auto-text-indent="false"/>
    </style:style>
    <style:style style:name="P70" style:family="paragraph" style:parent-style-name="List_20_Paragraph">
      <style:paragraph-properties fo:margin-left="0cm" fo:margin-right="0cm" fo:margin-top="0cm" fo:margin-bottom="0cm" style:contextual-spacing="true" fo:text-align="justify" style:justify-single-word="false" fo:text-indent="0cm" style:auto-text-indent="false"/>
      <style:text-properties style:font-name="Verdana" fo:font-size="10pt" style:font-size-asian="10pt" style:font-size-complex="10pt"/>
    </style:style>
    <style:style style:name="P71" style:family="paragraph" style:parent-style-name="List_20_Paragraph">
      <style:paragraph-properties fo:margin-left="0cm" fo:margin-right="0cm" fo:margin-top="0cm" fo:margin-bottom="0cm" style:contextual-spacing="true" fo:text-align="justify" style:justify-single-word="false" fo:text-indent="0cm" style:auto-text-indent="false"/>
      <style:text-properties style:font-name="Verdana" fo:font-size="10pt" style:font-size-asian="10pt" style:language-asian="pl" style:country-asian="PL" style:font-size-complex="10pt"/>
    </style:style>
    <style:style style:name="P72" style:family="paragraph" style:parent-style-name="List_20_Paragraph">
      <style:paragraph-properties fo:margin-left="0cm" fo:margin-right="0cm" fo:margin-top="0cm" fo:margin-bottom="0cm" style:contextual-spacing="true" fo:text-align="justify" style:justify-single-word="false" fo:text-indent="0cm" style:auto-text-indent="false"/>
      <style:text-properties style:font-name="Verdana" fo:font-size="10pt" fo:font-weight="bold" style:letter-kerning="true" style:font-name-asian="Times New Roman1" style:font-size-asian="10pt" style:font-weight-asian="bold" style:font-size-complex="10pt" style:font-weight-complex="bold"/>
    </style:style>
    <style:style style:name="P73" style:family="paragraph" style:parent-style-name="List_20_Paragraph" style:list-style-name="WWNum5">
      <style:paragraph-properties fo:margin-left="0.787cm" fo:margin-right="0cm" fo:margin-top="0cm" fo:margin-bottom="0cm" style:contextual-spacing="true" fo:line-height="100%" fo:text-indent="-0.635cm" style:auto-text-indent="false"/>
    </style:style>
    <style:style style:name="P74" style:family="paragraph" style:parent-style-name="List_20_Paragraph" style:list-style-name="WWNum6">
      <style:paragraph-properties fo:margin-left="0.787cm" fo:margin-right="0cm" fo:margin-top="0cm" fo:margin-bottom="0cm" style:contextual-spacing="true" fo:line-height="100%" fo:text-indent="-0.635cm" style:auto-text-indent="false"/>
    </style:style>
    <style:style style:name="P75" style:family="paragraph" style:parent-style-name="List_20_Paragraph" style:list-style-name="WWNum7">
      <style:paragraph-properties fo:margin-left="0.896cm" fo:margin-right="0cm" fo:margin-top="0cm" fo:margin-bottom="0cm" style:contextual-spacing="true" fo:line-height="100%" fo:text-indent="-0.635cm" style:auto-text-indent="false"/>
    </style:style>
    <style:style style:name="P76" style:family="paragraph" style:parent-style-name="List_20_Paragraph" style:list-style-name="WWNum8">
      <style:paragraph-properties fo:margin-left="0.9cm" fo:margin-right="0cm" fo:margin-top="0cm" fo:margin-bottom="0cm" style:contextual-spacing="true" fo:line-height="100%" fo:text-indent="-0.635cm" style:auto-text-indent="false"/>
    </style:style>
    <style:style style:name="P77" style:family="paragraph" style:parent-style-name="List_20_Paragraph">
      <style:paragraph-properties fo:margin-left="0.288cm" fo:margin-right="0cm" fo:text-indent="0cm" style:auto-text-indent="false"/>
    </style:style>
    <style:style style:name="P78" style:family="paragraph" style:parent-style-name="List_20_Paragraph">
      <style:paragraph-properties fo:margin-left="0.288cm" fo:margin-right="0cm" fo:text-indent="0cm" style:auto-text-indent="false"/>
      <style:text-properties fo:color="#000000" style:font-name="Verdana" fo:font-size="9pt" fo:background-color="#ffffff" style:font-size-asian="9pt" style:font-name-complex="Arial1" style:font-size-complex="9pt"/>
    </style:style>
    <style:style style:name="P79" style:family="paragraph" style:parent-style-name="List_20_Paragraph">
      <style:paragraph-properties fo:margin-left="0.452cm" fo:margin-right="0cm" fo:text-indent="0cm" style:auto-text-indent="false"/>
    </style:style>
    <style:style style:name="P80" style:family="paragraph" style:parent-style-name="List_20_Paragraph">
      <style:paragraph-properties fo:margin-left="0.452cm" fo:margin-right="0cm" fo:text-indent="0cm" style:auto-text-indent="false"/>
      <style:text-properties fo:color="#000000" style:font-name="Verdana" fo:font-size="9pt" fo:background-color="#ffffff" style:font-size-asian="9pt" style:font-name-complex="Arial1" style:font-size-complex="9pt"/>
    </style:style>
    <style:style style:name="P81" style:family="paragraph" style:parent-style-name="List_20_Paragraph" style:list-style-name="WWNum9">
      <style:paragraph-properties fo:margin-left="1.251cm" fo:margin-right="0cm" fo:margin-top="0cm" fo:margin-bottom="0cm" style:contextual-spacing="true" fo:text-align="justify" style:justify-single-word="false" fo:text-indent="-0.635cm" style:auto-text-indent="false"/>
    </style:style>
    <style:style style:name="P82" style:family="paragraph" style:parent-style-name="List_20_Paragraph" style:list-style-name="WWNum36">
      <style:paragraph-properties fo:margin-left="1.251cm" fo:margin-right="0cm" fo:margin-top="0cm" fo:margin-bottom="0cm" style:contextual-spacing="true" fo:text-align="justify" style:justify-single-word="false" fo:text-indent="-0.635cm" style:auto-text-indent="false"/>
    </style:style>
    <style:style style:name="P83" style:family="paragraph" style:parent-style-name="List_20_Paragraph" style:list-style-name="WWNum31">
      <style:paragraph-properties fo:margin-left="1.251cm" fo:margin-right="0cm" fo:text-align="justify" style:justify-single-word="false" fo:text-indent="-0.635cm" style:auto-text-indent="false"/>
    </style:style>
    <style:style style:name="P84" style:family="paragraph" style:parent-style-name="List_20_Paragraph" style:list-style-name="WWNum48">
      <style:paragraph-properties fo:margin-left="2.02cm" fo:margin-right="0cm" fo:margin-top="0cm" fo:margin-bottom="0cm" style:contextual-spacing="true" fo:text-align="justify" style:justify-single-word="false" fo:text-indent="-0.63cm" style:auto-text-indent="false"/>
    </style:style>
    <style:style style:name="P85" style:family="paragraph" style:parent-style-name="List_20_Paragraph" style:list-style-name="WWNum10">
      <style:paragraph-properties fo:margin-left="1.251cm" fo:margin-right="0cm" fo:margin-top="0cm" fo:margin-bottom="0cm" style:contextual-spacing="true" fo:text-align="justify" style:justify-single-word="false" fo:text-indent="-0.75cm" style:auto-text-indent="false"/>
    </style:style>
    <style:style style:name="P86" style:family="paragraph" style:parent-style-name="List_20_Paragraph" style:list-style-name="WWNum42">
      <style:paragraph-properties fo:margin-left="1.752cm" fo:margin-right="0cm" fo:text-align="justify" style:justify-single-word="false" fo:text-indent="-0.501cm" style:auto-text-indent="false"/>
    </style:style>
    <style:style style:name="P87" style:family="paragraph" style:parent-style-name="List_20_Paragraph" style:list-style-name="WWNum44">
      <style:paragraph-properties fo:margin-left="1.769cm" fo:margin-right="0cm" fo:margin-top="0cm" fo:margin-bottom="0cm" style:contextual-spacing="true" fo:text-align="justify" style:justify-single-word="false" fo:text-indent="-0.63cm" style:auto-text-indent="false"/>
    </style:style>
    <style:style style:name="P88" style:family="paragraph" style:parent-style-name="List_20_Paragraph">
      <style:paragraph-properties fo:margin-left="0.051cm" fo:margin-right="0cm" fo:margin-top="0.212cm" fo:margin-bottom="0.212cm" style:contextual-spacing="true" fo:line-height="100%" fo:text-align="justify" style:justify-single-word="false" fo:text-indent="0cm" style:auto-text-indent="false"/>
    </style:style>
    <style:style style:name="P89" style:family="paragraph" style:parent-style-name="List_20_Paragraph">
      <style:paragraph-properties fo:margin-left="0.049cm" fo:margin-right="0cm" fo:margin-top="0.212cm" fo:margin-bottom="0.212cm" style:contextual-spacing="true" fo:line-height="100%" fo:text-align="justify" style:justify-single-word="false" fo:text-indent="0cm" style:auto-text-indent="false">
        <style:tab-stops>
          <style:tab-stop style:position="1cm"/>
        </style:tab-stops>
      </style:paragraph-properties>
    </style:style>
    <style:style style:name="P90" style:family="paragraph" style:parent-style-name="footnote_20_text">
      <style:text-properties style:font-name="Verdana" fo:font-size="9pt" style:font-size-asian="9pt" style:font-size-complex="9pt"/>
    </style:style>
    <style:style style:name="P91" style:family="paragraph" style:parent-style-name="footnote_20_text" style:master-page-name="Converted1">
      <style:paragraph-properties style:page-number="auto"/>
    </style:style>
    <style:style style:name="P92" style:family="paragraph" style:parent-style-name="footnote_20_text" style:master-page-name="Converted2">
      <style:paragraph-properties fo:text-align="justify" style:justify-single-word="false" style:page-number="auto"/>
    </style:style>
    <style:style style:name="P93" style:family="paragraph" style:parent-style-name="footnote_20_text" style:master-page-name="Converted3">
      <style:paragraph-properties fo:text-align="justify" style:justify-single-word="false" style:page-number="auto"/>
    </style:style>
    <style:style style:name="P94" style:family="paragraph" style:parent-style-name="rtejustify">
      <style:paragraph-properties fo:margin-top="0.049cm" fo:margin-bottom="0.049cm" style:contextual-spacing="false" fo:line-height="115%" fo:text-align="justify" style:justify-single-word="false"/>
      <style:text-properties style:font-name="Verdana" fo:font-size="10pt" style:font-size-asian="10pt" style:font-size-complex="10pt"/>
    </style:style>
    <style:style style:name="P95" style:family="paragraph" style:parent-style-name="rtejustify">
      <style:paragraph-properties fo:margin-top="0.049cm" fo:margin-bottom="0.049cm" style:contextual-spacing="false" fo:line-height="115%" fo:text-align="justify" style:justify-single-word="false"/>
    </style:style>
    <style:style style:name="P96" style:family="paragraph" style:parent-style-name="Footer">
      <style:paragraph-properties fo:text-align="center" style:justify-single-word="false"/>
    </style:style>
    <style:style style:name="P97" style:family="paragraph" style:parent-style-name="Footer">
      <style:paragraph-properties fo:text-align="end" style:justify-single-word="false"/>
    </style:style>
    <style:style style:name="P98" style:family="paragraph" style:parent-style-name="blocknumber">
      <style:paragraph-properties fo:line-height="115%"/>
    </style:style>
    <style:style style:name="T1" style:family="text">
      <style:text-properties style:font-name="Verdana"/>
    </style:style>
    <style:style style:name="T2" style:family="text">
      <style:text-properties style:font-name="Verdana" fo:font-size="36pt" fo:font-weight="bold" style:font-size-asian="36pt" style:font-weight-asian="bold" style:font-size-complex="36pt"/>
    </style:style>
    <style:style style:name="T3" style:family="text">
      <style:text-properties style:font-name="Verdana" fo:font-size="10pt" fo:font-weight="bold" style:font-size-asian="10pt" style:font-weight-asian="bold" style:font-size-complex="10pt"/>
    </style:style>
    <style:style style:name="T4" style:family="text">
      <style:text-properties style:font-name="Verdana" fo:font-size="10pt" fo:font-weight="bold" style:font-size-asian="10pt" style:font-weight-asian="bold" style:font-name-complex="Times New Roman1" style:font-size-complex="10pt"/>
    </style:style>
    <style:style style:name="T5" style:family="text">
      <style:text-properties style:font-name="Verdana" fo:font-size="10pt" fo:font-weight="bold" style:letter-kerning="true" style:font-name-asian="Times New Roman1" style:font-size-asian="10pt" style:font-weight-asian="bold" style:font-size-complex="10pt" style:font-weight-complex="bold"/>
    </style:style>
    <style:style style:name="T6" style:family="text">
      <style:text-properties style:font-name="Verdana" fo:font-size="10pt" fo:font-weight="bold" style:font-name-asian="Times New Roman1" style:font-size-asian="10pt" style:language-asian="pl" style:country-asian="PL" style:font-weight-asian="bold" style:font-name-complex="Times New Roman1" style:font-size-complex="10pt" style:font-weight-complex="bold"/>
    </style:style>
    <style:style style:name="T7" style:family="text">
      <style:text-properties style:font-name="Verdana" fo:font-size="10pt" style:font-size-asian="10pt" style:font-size-complex="10pt"/>
    </style:style>
    <style:style style:name="T8" style:family="text">
      <style:text-properties style:font-name="Verdana" fo:font-size="10pt" style:font-size-asian="10pt" style:font-name-complex="Times New Roman1" style:font-size-complex="10pt"/>
    </style:style>
    <style:style style:name="T9" style:family="text">
      <style:text-properties style:font-name="Verdana" fo:font-size="10pt" style:font-size-asian="10pt" style:language-asian="pl" style:country-asian="PL" style:font-size-complex="10pt"/>
    </style:style>
    <style:style style:name="T10" style:family="text">
      <style:text-properties style:font-name="Verdana" fo:font-size="10pt" fo:font-weight="normal" style:font-size-asian="10pt" style:font-weight-asian="normal" style:font-size-complex="10pt"/>
    </style:style>
    <style:style style:name="T11" style:family="text">
      <style:text-properties style:font-name="Verdana" fo:font-size="10pt" style:font-name-asian="DejaVuSerif" style:font-size-asian="10pt" style:font-name-complex="DejaVuSerif" style:font-size-complex="10pt"/>
    </style:style>
    <style:style style:name="T12" style:family="text">
      <style:text-properties style:font-name="Verdana" fo:font-size="10pt" style:font-name-asian="Calibri1" style:font-size-asian="10pt" style:font-name-complex="Times New Roman1" style:font-size-complex="10pt"/>
    </style:style>
    <style:style style:name="T13" style:family="text">
      <style:text-properties style:font-name="Verdana" fo:font-size="10pt" style:font-name-asian="Times New Roman1" style:font-size-asian="10pt" style:language-asian="pl" style:country-asian="PL" style:font-name-complex="Arial1" style:font-size-complex="10pt"/>
    </style:style>
    <style:style style:name="T14" style:family="text">
      <style:text-properties style:font-name="Verdana" fo:font-size="10pt" style:font-name-asian="Times New Roman1" style:font-size-asian="10pt" style:language-asian="pl" style:country-asian="PL" style:font-name-complex="Times New Roman1" style:font-size-complex="10pt"/>
    </style:style>
    <style:style style:name="T15" style:family="text">
      <style:text-properties style:font-name="Verdana" fo:font-size="10pt" style:font-name-asian="Times New Roman1" style:font-size-asian="10pt" style:language-asian="pl" style:country-asian="PL" style:font-name-complex="Times New Roman1" style:font-size-complex="10pt" style:font-style-complex="italic"/>
    </style:style>
    <style:style style:name="T16" style:family="text">
      <style:text-properties style:font-name="Verdana" fo:font-size="9pt" style:font-size-asian="9pt" style:font-size-complex="9pt"/>
    </style:style>
    <style:style style:name="T17" style:family="text">
      <style:text-properties style:font-name="Verdana" fo:font-size="9pt" style:font-size-asian="9pt" style:font-name-complex="Times New Roman1" style:font-size-complex="9pt"/>
    </style:style>
    <style:style style:name="T18" style:family="text">
      <style:text-properties style:font-name="Verdana" fo:font-size="9pt" fo:font-weight="bold" style:font-size-asian="9pt" style:font-weight-asian="bold" style:font-size-complex="9pt"/>
    </style:style>
    <style:style style:name="T19" style:family="text">
      <style:text-properties fo:color="#000000" style:font-name="Verdana" fo:font-size="10pt" style:font-size-asian="10pt" style:font-size-complex="10pt"/>
    </style:style>
    <style:style style:name="T20" style:family="text">
      <style:text-properties fo:color="#000000" style:font-name="Verdana" fo:font-size="10pt" fo:font-weight="bold" fo:background-color="#ffffff" style:font-size-asian="10pt" style:font-weight-asian="bold" style:font-name-complex="Arial1" style:font-size-complex="10pt"/>
    </style:style>
    <style:style style:name="T21" style:family="text">
      <style:text-properties fo:color="#000000" style:font-name="Verdana" fo:font-size="10pt" fo:background-color="#ffffff" style:font-size-asian="10pt" style:font-name-complex="Arial1" style:font-size-complex="10pt"/>
    </style:style>
    <style:style style:name="T22" style:family="text">
      <style:text-properties fo:color="#000000" style:font-name="Verdana" fo:font-size="9pt" fo:background-color="#ffffff" style:font-size-asian="9pt" style:font-name-complex="Arial1" style:font-size-complex="9pt"/>
    </style:style>
    <style:style style:name="T23" style:family="text">
      <style:text-properties fo:color="#000000" style:font-name="Verdana" fo:font-size="9pt" fo:font-weight="bold" fo:background-color="#ffffff" style:font-size-asian="9pt" style:font-weight-asian="bold" style:font-name-complex="Arial1" style:font-size-complex="9pt"/>
    </style:style>
    <style:style style:name="T24" style:family="text">
      <style:text-properties fo:font-size="9pt" style:font-size-asian="9pt" style:font-size-complex="9pt"/>
    </style:style>
    <style:style style:name="fr1" style:family="graphic" style:parent-style-name="Graphics">
      <style:graphic-properties fo:margin-left="0cm" fo:margin-right="0cm" fo:margin-top="0cm" fo:margin-bottom="0cm" style:vertical-pos="top" style:vertical-rel="baseline"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4"><text:bookmark-start text:name="_GoBack"/><draw:frame draw:style-name="fr1" draw:name="Obraz 1" text:anchor-type="as-char" svg:width="17cm" svg:height="3.953cm" draw:z-index="0"><draw:image xlink:href="Pictures/1000000000000301000000CACABA42F9.png" xlink:type="simple" xlink:show="embed" xlink:actuate="onLoad"/></draw:frame><text:bookmark-end text:name="_GoBack"/></text:p>
      <text:p text:style-name="Standard"/>
      <text:p text:style-name="Standard"/>
      <text:p text:style-name="Standard"/>
      <text:p text:style-name="Standard"/>
      <text:p text:style-name="Standard"/>
      <text:p text:style-name="Standard"/>
      <text:p text:style-name="Standard"/>
      <text:p text:style-name="Standard"/>
      <text:p text:style-name="Standard"/>
      <text:p text:style-name="P2"><text:span text:style-name="T2">Legionowianie 60+</text:span></text:p>
      <text:p text:style-name="P2"><text:span text:style-name="T2">Strategia </text:span></text:p>
      <text:p text:style-name="P6"/>
      <text:p text:style-name="P1"/>
      <text:p text:style-name="Standard"/>
      <text:p text:style-name="Standard"/>
      <text:p text:style-name="Standard"/>
      <text:p text:style-name="Standard"/>
      <text:p text:style-name="Standard"/>
      <text:p text:style-name="Standard"/>
      <text:p text:style-name="Standard"/>
      <text:p text:style-name="Standard"/>
      <text:p text:style-name="Standard"><text:soft-page-break/></text:p>
      <text:p text:style-name="P1"/>
      <text:p text:style-name="P1"/>
      <text:p text:style-name="P1">Wrzesień 2014 r.</text:p>
      <text:p text:style-name="P1"/>
      <text:p text:style-name="Standard"/>
      <text:p text:style-name="Standard"/>
      <text:p text:style-name="Standard"/>
      <text:p text:style-name="Standard"/>
      <text:p text:style-name="Standard"/>
      <text:p text:style-name="Standard"/>
      <text:p text:style-name="Standard"><draw:frame draw:style-name="fr1" draw:name="Obraz 4" text:anchor-type="as-char" svg:width="17cm" svg:height="2.88cm" draw:z-index="1"><draw:image xlink:href="Pictures/100000000000030D00000097501DD795.png" xlink:type="simple" xlink:show="embed" xlink:actuate="onLoad"/></draw:frame></text:p>
      <text:p text:style-name="Standard"/>
      <text:p text:style-name="Standard"/>
      <text:p text:style-name="P12"/>
      <text:p text:style-name="P11"/>
      <text:p text:style-name="P2"><text:span text:style-name="T3">Spis treści:</text:span></text:p>
      <text:p text:style-name="P14"/>
      <table:table table:name="Tabela1" table:style-name="Tabela1">
        <table:table-column table:style-name="Tabela1.A"/>
        <table:table-column table:style-name="Tabela1.B"/>
        <table:table-row table:style-name="Tabela1.1">
          <table:table-cell table:style-name="Tabela1.A1" office:value-type="string">
            <text:p text:style-name="P26"><text:span text:style-name="T3">1. Wstęp</text:span></text:p>
          </table:table-cell>
          <table:table-cell table:style-name="Tabela1.B1" office:value-type="string">
            <text:p text:style-name="P27"><text:span text:style-name="T7">2</text:span></text:p>
          </table:table-cell>
        </table:table-row>
        <table:table-row table:style-name="Tabela1.1">
          <table:table-cell table:style-name="Tabela1.A1" office:value-type="string">
            <text:p text:style-name="P26"><text:span text:style-name="T3">2. Metodologia prac nad strategią </text:span></text:p>
          </table:table-cell>
          <table:table-cell table:style-name="Tabela1.B1" office:value-type="string">
            <text:p text:style-name="P27"><text:span text:style-name="T7">4</text:span></text:p>
          </table:table-cell>
        </table:table-row>
        <table:table-row table:style-name="Tabela1.1">
          <table:table-cell table:style-name="Tabela1.A1" office:value-type="string">
            <text:p text:style-name="P26"><text:span text:style-name="T3">3. Zgodność strategii z dokumentami strategicznymi różnego szczebla</text:span></text:p>
          </table:table-cell>
          <table:table-cell table:style-name="Tabela1.B1" office:value-type="string">
            <text:p text:style-name="P27"><text:span text:style-name="T7">6</text:span></text:p>
          </table:table-cell>
        </table:table-row>
        <table:table-row table:style-name="Tabela1.1">
          <table:table-cell table:style-name="Tabela1.A1" office:value-type="string">
            <text:p text:style-name="P26"><text:span text:style-name="T3">4. Diagnoza sytuacji osób starszych w Legionowie</text:span></text:p>
            <text:p text:style-name="P29"><text:span text:style-name="T7">4.1 Struktura demograficzna Legionowa</text:span></text:p>
            <text:p text:style-name="P29"><text:span text:style-name="T7">4.2 Diagnoza sytuacji seniorów w Legionowie</text:span></text:p>
            <text:p text:style-name="P31"><text:span text:style-name="T7">4.2.1. Sytuacja seniorów w Legionowie</text:span></text:p>
            <text:p text:style-name="P31"><text:span text:style-name="T7">4.2.2 Wnioski i rekomendacje z badań </text:span></text:p>
          </table:table-cell>
          <table:table-cell table:style-name="Tabela1.A1" office:value-type="string">
            <text:p text:style-name="P27"><text:span text:style-name="T7">7</text:span></text:p>
            <text:p text:style-name="P27"><text:span text:style-name="T7">7</text:span></text:p>
            <text:p text:style-name="P27"><text:span text:style-name="T7">7</text:span></text:p>
            <text:p text:style-name="P27"><text:span text:style-name="T7">7</text:span></text:p>
            <text:p text:style-name="P27"><text:span text:style-name="T7">10</text:span></text:p>
          </table:table-cell>
        </table:table-row>
        <table:table-row table:style-name="Tabela1.1">
          <table:table-cell table:style-name="Tabela1.A1" office:value-type="string">
            <text:p text:style-name="P26"><text:span text:style-name="T3">5. Analiza SWOT</text:span></text:p>
            <text:p text:style-name="P30"><text:soft-page-break/><text:span text:style-name="T7">5.1 Zdrowie i rekreacja</text:span></text:p>
            <text:p text:style-name="P30"><text:span text:style-name="T7">5.2 Sfera obywatelska</text:span></text:p>
            <text:p text:style-name="P30"><text:span text:style-name="T7">5.3 Edukacja i kultura</text:span></text:p>
          </table:table-cell>
          <table:table-cell table:style-name="Tabela1.A1" office:value-type="string">
            <text:p text:style-name="P27"><text:span text:style-name="T7">12</text:span></text:p>
            <text:p text:style-name="P27"><text:soft-page-break/><text:span text:style-name="T7">12</text:span></text:p>
            <text:p text:style-name="P27"><text:span text:style-name="T7">13</text:span></text:p>
            <text:p text:style-name="P27"><text:span text:style-name="T7">14</text:span></text:p>
          </table:table-cell>
        </table:table-row>
        <table:table-row table:style-name="Tabela1.1">
          <table:table-cell table:style-name="Tabela1.A1" office:value-type="string">
            <text:p text:style-name="P26"><text:span text:style-name="T3">6. Zdiagnozowane problemy</text:span></text:p>
          </table:table-cell>
          <table:table-cell table:style-name="Tabela1.A1" office:value-type="string">
            <text:p text:style-name="P27"><text:span text:style-name="T7">16</text:span></text:p>
          </table:table-cell>
        </table:table-row>
        <table:table-row table:style-name="Tabela1.1">
          <table:table-cell table:style-name="Tabela1.A1" office:value-type="string">
            <text:p text:style-name="P26"><text:span text:style-name="T3">7. Określenie celów</text:span></text:p>
            <text:p text:style-name="P30"><text:span text:style-name="T7">7.1 </text:span><text:span text:style-name="T8">Poprawa i rozszerzenie i działań <text:s/>skierowanych na utrzymanie <text:s/>zdrowia i rozwój aktywności fizycznej legionowskich seniorów</text:span></text:p>
            <text:p text:style-name="P30"><text:span text:style-name="T7">7.2 Zwiększenie aktywności obywatelskiej mieszkańców Legionowa w wieku 60+</text:span></text:p>
            <text:p text:style-name="P29"><text:span text:style-name="T7">7.3 Zwiększenie aktywności edukacyjnej i kulturalnej legionowskich seniorów</text:span></text:p>
          </table:table-cell>
          <table:table-cell table:style-name="Tabela1.A1" office:value-type="string">
            <text:p text:style-name="P27"><text:span text:style-name="T7">19</text:span></text:p>
            <text:p text:style-name="P32"><text:span text:style-name="T7">19</text:span></text:p>
            <text:p text:style-name="P33"/>
            <text:p text:style-name="P27"><text:span text:style-name="T7">20</text:span></text:p>
            <text:p text:style-name="P27"><text:span text:style-name="T7">21</text:span></text:p>
          </table:table-cell>
        </table:table-row>
        <table:table-row table:style-name="Tabela1.1">
          <table:table-cell table:style-name="Tabela1.A1" office:value-type="string">
            <text:p text:style-name="P26"><text:span text:style-name="T3">8. Harmonogram działań</text:span></text:p>
            <text:p text:style-name="P30"><text:span text:style-name="T7">8.1 Zdrowie i rekreacja</text:span></text:p>
            <text:p text:style-name="P30"><text:span text:style-name="T7">8.2 Sfera obywatelska</text:span></text:p>
            <text:p text:style-name="P30"><text:span text:style-name="T7">8.3 Edukacja i kultura</text:span></text:p>
          </table:table-cell>
          <table:table-cell table:style-name="Tabela1.A1" office:value-type="string">
            <text:p text:style-name="P27"><text:span text:style-name="T7">22</text:span></text:p>
            <text:p text:style-name="P27"><text:span text:style-name="T7">23</text:span></text:p>
            <text:p text:style-name="P27"><text:span text:style-name="T7">27</text:span></text:p>
            <text:p text:style-name="P27"><text:span text:style-name="T7">31</text:span></text:p>
          </table:table-cell>
        </table:table-row>
        <table:table-row table:style-name="Tabela1.1">
          <table:table-cell table:style-name="Tabela1.A1" office:value-type="string">
            <text:p text:style-name="P26"><text:span text:style-name="T3">9. System monitoringu i ewaluacji realizacji strategii</text:span></text:p>
          </table:table-cell>
          <table:table-cell table:style-name="Tabela1.A1" office:value-type="string">
            <text:p text:style-name="P27"><text:span text:style-name="T7">33</text:span></text:p>
          </table:table-cell>
        </table:table-row>
        <table:table-row table:style-name="Tabela1.1">
          <table:table-cell table:style-name="Tabela1.A1" office:value-type="string">
            <text:p text:style-name="P26"><text:span text:style-name="T3">10. Źródła finansowania strategii</text:span></text:p>
          </table:table-cell>
          <table:table-cell table:style-name="Tabela1.A1" office:value-type="string">
            <text:p text:style-name="P27"><text:span text:style-name="T7">33</text:span></text:p>
          </table:table-cell>
        </table:table-row>
        <table:table-row table:style-name="Tabela1.1">
          <table:table-cell table:style-name="Tabela1.A1" office:value-type="string">
            <text:p text:style-name="P26"><text:span text:style-name="T3">11. Zakończenie</text:span></text:p>
          </table:table-cell>
          <table:table-cell table:style-name="Tabela1.A1" office:value-type="string">
            <text:p text:style-name="P27"><text:span text:style-name="T7">33</text:span></text:p>
          </table:table-cell>
        </table:table-row>
      </table:table>
      <text:p text:style-name="P28"/>
      <text:p text:style-name="Footer"/>
      <text:p text:style-name="P2"><text:span text:style-name="T3">1. Wstęp</text:span></text:p>
      <text:p text:style-name="P8"/>
      <text:p text:style-name="P3"><text:span text:style-name="T7">Strategia powstała w wyniku prac w projekcie „Legionowianie 60+ współtworzą senioralną strategię działań Miasta”. Inicjatorem jej utworzenia i liderem projektu było Stowarzyszenie na rzecz Pomocy Potrzebującym „Nadzieja” z Legionowa, które projekt zrealizowało w partnerstwie z Fundacją Pracownia Kompetencji z Warszawy. Partnerzy projektu uzyskali poparcie władz miasta, dzięki czemu w opracowanie strategii włączyli się przedstawiciele samorządu Legionowa. Oprócz nich w pracach udział brali seniorzy z Legionowa, dla których dokument został stworzony, organizacje pozarządowe działające na rzecz seniorów, a także wszyscy mieszkańcy miasta, którzy wzięli udział w konsultowaniu strategii.</text:span></text:p>
      <text:p text:style-name="P8"/>
      <text:p text:style-name="P3"><text:span text:style-name="T7">Projekt „Legionowianie 60+ współtworzą senioralną strategię działań Miasta” został zrealizowany przy udziale środków z Europejskiego Funduszu Społecznego w ramach Priorytetu VII Promocja integracji społecznej, Działanie 7.2 Przeciwdziałanie wykluczeniu i wzmocnienie sektora ekonomii społecznej, Poddziałanie 7.2.1 Aktywizacja zawodowa i społeczna osób zagrożonych wykluczeniem społecznym Program Operacyjny Kapitał Ludzki (POKL).</text:span></text:p>
      <text:p text:style-name="P8"/>
      <text:p text:style-name="P3"><text:soft-page-break/><text:span text:style-name="T7">Lider projektu Stowarzyszenie na rzecz Pomocy Potrzebującym „Nadzieja” istnieje od 2004 roku, a od grudnia 2005 posiada status organizacji pożytku publicznego. Aktywnie działa w Legionowie i pozostałych gminach powiatu legionowskiego, realizując projekty na rzecz osób potrzebujących, zagrożonych wykluczeniem społecznym z różnych przyczyn: niepełnosprawnych, bezrobotnych, starszych, chorych. Zarząd i członkowie stowarzyszenia, dzięki swojemu zaangażowaniu i pracy na rzecz lokalnej społeczności, dobrze znają problemy, dotykające mieszkańców powiatu, w tym miasta Legionowo. </text:span></text:p>
      <text:p text:style-name="P98"><text:span text:style-name="T7">Fundacja Pracownia Kompetencji (FPK) z Warszawy powstała w 2012 roku. Jej misją jest </text:span><text:span text:style-name="T10">zapobieganie oraz minimalizowanie skutków wykluczenia społecznego ze szczególnym uwzględnieniem osób niepełnosprawnych, kobiet, osób w wieku 50+ oraz osób z terenów wiejskich. W projekcie </text:span><text:span text:style-name="T7">„Legionowianie 60+ współtworzą senioralną strategię działań Miasta” FPK była partnerem, którego zadaniem było dostarczenie usług eksperckich z zakresu diagnozy sytuacji legionowskich seniorów oraz przeprowadzenia wśród nich badań socjologicznych, ilościowych i jakościowych, obejmujących przeprowadzenie ankiety, spacerów diagnostycznych oraz kawiarenek konsultacyjnych. Dzięki tym badaniom rozpoznane zostały potrzeby i oczekiwania starszych mieszkańców miasta, zebrano również chi sugestie odnośnie rodzaju i kierunku działań, jakie należy podjąć, by ułatwić funkcjonowanie osobom starszym w mieście. Ponadto przedstawicielki FKP koordynowały prace dwóch, z trzech, zespołów roboczych, zajmujących się zagadnieniami aktywności obywatelskiej oraz edukacji i kultury.</text:span></text:p>
      <text:p text:style-name="P3"><text:span text:style-name="T7">Projekt <text:s/>„Legionowianie 60+ współtworzą senioralną strategię działań Miasta” został przygotowany, by zmienić postrzeganie seniorów w Legionowie. Stowarzyszenie „Nadzieja” już w 2010 roku przeprowadziło badania ankietowe wśród starszych mieszkańców miasta. Jego wyniki pokazały, że nieznajomość potrzeb seniorów, niedostosowanie do nich przestrzeni publicznej, systemu informowania o ważnych sprawach, oferty kulturalnej i sportowej, jak również organizacji opieki zdrowotnej i usługi opiekuńczych, prowadzi do ich alienacji i, w skrajnych przypadkach, wykluczenia społecznego. Dostrzeżonym wówczas problemem było również postrzeganie osób starszych przez urzędników jedynie przez pryzmat zabezpieczenia usług opiekuńczych i medycznych. To wszystko było zalążkiem projektu, w ramach którego został opracowany niniejszy dokument.</text:span></text:p>
      <text:p text:style-name="P8"/>
      <text:p text:style-name="P3"><text:span text:style-name="T7">Zgodnie z założeniami projektu „Legionowianie 60+ współtworzą senioralną strategię działań Miasta” strategia została opracowana w wyniku partnerskiej współpracy mieszkańców Miasta Legionowo, do których projekt był skierowany, czyli osób w wieku od 60 lat wzwyż, organizacji pozarządowych działających na rzecz seniorów i władz Legionowa z liderem projektu, tj. Stowarzyszeniem na rzecz Pomocy Potrzebującym „Nadzieja” i jego partnerem - Fundacją Pracownia Kompetencji. Wart odnotowania jest fakt, że SPP „Nadzieja” ma bogate doświadczenie w realizacji wielu projektów na rzecz osób starszych i potrzebujących. Prowadzi od kilku lat prężnie działający Legionowski Uniwersytet Trzeciego Wieku (LUTW), reaktywowało Legionowski Klub Amazonek, z inicjatywy stowarzyszenia powstała Rada Seniorów, działająca przy Prezydencie Miasta Legionowo. „Nadzieja” jest również organizatorem szeregu wydarzeń kulturalnych, skierowanych do starszych mieszkańców miasta i prezentujących ich dorobek, m.in. „Senioraliów”. Oprócz inicjatyw na rzecz seniorów SPP „Nadzieja” realizuje też inne projekty na rzecz osób potrzebujących, m.in. w partnerstwie z Powiatem Legionowskim, Miejskim Ośrodkiem Pomocy Społecznej w Legionowie i Powiatowym Urzędem Pracy w Legionowie doprowadziło do utworzenia drugiego w Polsce powiatowego centrum integracji społecznej, którego celem jest przeciwdziałanie wykluczeniu społecznemu osób długotrwale bezrobotnych.</text:span></text:p>
      <text:p text:style-name="P8"/>
      <text:p text:style-name="P2"><text:span text:style-name="T3">Tło powstania strategii<text:line-break/>„Legionowianie 60+ współtworzą senioralną strategię działań Miasta”</text:span></text:p>
      <text:p text:style-name="P8"><text:soft-page-break/></text:p>
      <text:p text:style-name="P3"><text:span text:style-name="T7">W Legionowie coraz większy odsetek mieszkańców stanowią osoby starsze. Z roku na rok udział tej grupy w społeczności miasta rośnie. Obecnie to już ponad dwadzieścia procent. To oznacza, że Legionowo „starzeje się”. Tymczasem brak jest dokumentu strategicznego, który pozwoliłby zaplanować długofalowe działania na rzecz poprawy jakości życia seniorów w Legionowie, uwzględniające potrzeby osób starszych i specyfikę tej grupy społecznej. Nie ma, przynajmniej formalnie, pomysłu na zagospodarowanie potencjału drzemiącego w osobach w wieku 60 lat i więcej.</text:span></text:p>
      <text:p text:style-name="P8"/>
      <text:p text:style-name="P3"><text:span text:style-name="T7">Zarówno władze miasta, instytucje zajmujące się pomocą społeczną, jak i organizacje pozarządowe dostrzegają ten problem. Wskazuje na to wiele działań takich, jak na przykład utworzenie Rady Seniorów. Miasto posiada też Strategię Rozwiązywania Problemów Społecznych (obecnie w trakcie aktualizacji), w której jednym z priorytetów jest przeciwdziałanie wykluczeniu społecznemu i podniesienie poziomu jakości życia osób starszych. Jest to jednak dokument kwestie dotyczące starszych mieszkańców miasta traktujący dość ogólnie i nie dający podstaw do zaprogramowania konkretnych działań na rzecz seniorów w mieście. Nie zawiera również aktualnej diagnozy sytuacji tej grupy mieszkańców i jej specyficznych potrzeb.</text:span></text:p>
      <text:p text:style-name="P8"/>
      <text:p text:style-name="P3"><text:span text:style-name="T7">Biorąc pod uwagę, że osoby w wieku powyżej 60 lat stanowią obecnie już jedną piątą mieszkańców miasta, a trend demograficzny wskazuje, że ich odsetek w liczbie mieszkańców będzie nadal rosnąć, konieczne jest zaplanowanie działań na rzecz seniorów, które poprawią ich sytuację i komfort życia w mieście, jak również pozwolą wykorzystać potencjał tej grupy na rzecz społeczności lokalnej. Stąd zawiązane partnerstwo i utworzony w nim projekt „Legionowianie 60+ współtworzą senioralną strategię działań Miasta”, którego owocem jest strategia działań na rzecz seniorów.</text:span></text:p>
      <text:p text:style-name="P8"/>
      <text:p text:style-name="P8"/>
      <text:p text:style-name="P7"/>
      <text:p text:style-name="P36"><text:span text:style-name="T3">2. Metodologia prac nad Strategią</text:span></text:p>
      <text:p text:style-name="P8"/>
      <text:p text:style-name="P3"><text:span text:style-name="T11">Założeniem projektu </text:span><text:span text:style-name="T7">„Legionowianie 60+ współtworzą senioralną strategię działań Miasta”</text:span><text:span text:style-name="T11"> było stworzenie dokumentu, w którym zostaną wyznaczone kierunki działań, zmierzających do poprawy sytuacji starszych mieszkańców miasta. Przyjęto partycypacyjny model opracowania strategii, polegający na zaangażowaniu w prace nad jej tworzeniem osób, których strategia ma dotyczyć, czyli legionowskich seniorów. Tę grupę określono jako mieszkańców miasta w wieku 60 lat i więcej.</text:span></text:p>
      <text:p text:style-name="P16"/>
      <text:p text:style-name="P3"><text:span text:style-name="T11">Prace nad Strategią zostały podzielone na etapy. W pierwszym etapie dokonano analizy sytuacji seniorów w Legionowie. W tym celu przeprowadzona została diagnoza potrzeb starszych mieszkańców miasta. </text:span><text:span text:style-name="T12">Badanie zostało przeprowadzone w dniach </text:span><text:span text:style-name="T7">5</text:span><text:span text:style-name="T12"> – 20</text:span><text:span text:style-name="T7"> maja </text:span><text:span text:style-name="T12">2014</text:span><text:span text:style-name="T7"> r.</text:span><text:span text:style-name="T12"> i składało się z trzech etapów:</text:span></text:p>
      <text:list xml:id="list4337325063786355506" text:style-name="WWNum1">
        <text:list-item>
          <text:p text:style-name="P61"><text:span text:style-name="T7">badania ankietowe (analiza ilościowa),</text:span></text:p>
        </text:list-item>
        <text:list-item>
          <text:p text:style-name="P61"><text:span text:style-name="T7">spacer badawczy (analiza jakościowa),</text:span></text:p>
        </text:list-item>
        <text:list-item>
          <text:p text:style-name="P61"><text:span text:style-name="T7">kawiarenki konsultacyjne (analiza jakościowa).</text:span></text:p>
        </text:list-item>
      </text:list>
      <text:p text:style-name="P3"><text:span text:style-name="T12">Badanie </text:span><text:span text:style-name="T7">ankietowe </text:span><text:span text:style-name="T12">zostało zrealizowane za pomocą kwestionariusza ankiety, który zawierał 19 pytań zamkniętych i półotwartych, jednokrotnego i wielokrotnego wyboru. Seniorom, dobranym w sposób przypadkowy, rozdano 700 ankiet, z czego wypełnionych kwestionariuszy zwrócono 500.</text:span></text:p>
      <text:p text:style-name="P8"/>
      <text:p text:style-name="P3"><text:span text:style-name="T12">W ramach analizy sytuacji osób starszy odbyło się również badanie jakościowe, tzw. „spacer badawczy”, który miał na celu ocenę przez seniorów przestrzeni publicznej Legionowa z perspektywy osób z tej grupy wiekowej. Badanie zostało przeprowadzone w trakcie trzech spacerów, każdy z nich przebiegał inną trasą. W trakcie spaceru seniorzy wypowiadali swoje opinie na temat różnych aspektów odwiedzanych miejsc, a ponadto wypełniali ankiety oceniające w skali od 1 do 4, gdzie 1 oznaczało źle, a 4 - dobrze.</text:span></text:p>
      <text:p text:style-name="P8"/>
      <text:p text:style-name="P3"><text:span text:style-name="T7">Dodatkowym badaniem jakościowym były kawiarenki konsultacyjne. </text:span><text:span text:style-name="T12">Badanie zostało przeprowadzone w dniach 14-15 maja 2014 r. i miało formę zogniskowanego wywiadu grupowego. W sumie przeprowadzono trzy tury badania, każda z nich skupiona była na innym problemie: </text:span></text:p>
      <text:list xml:id="list3990075392607994365" text:style-name="WWNum3">
        <text:list-item>
          <text:p text:style-name="P47"><text:span text:style-name="T7">aktywność obywatelska, </text:span></text:p>
        </text:list-item>
        <text:list-item>
          <text:p text:style-name="P47"><text:span text:style-name="T7">zdrowie i rekreacja, </text:span></text:p>
        </text:list-item>
        <text:list-item>
          <text:p text:style-name="P47"><text:span text:style-name="T7">kultura i edukacja.</text:span></text:p>
        </text:list-item>
      </text:list>
      <text:p text:style-name="P3"><text:span text:style-name="T11">W następnym etapie prac nad strategią powołane zostały trzy zespoły tematyczne. Zespoły pracowały w dziedzinach, które zostały już wcześniej zdiagnozowane w trakcie badań jakościowych. Utworzono więc zespoły:</text:span></text:p>
      <text:list xml:id="list6168162242408041123" text:style-name="WWNum2">
        <text:list-item>
          <text:p text:style-name="P48"><text:span text:style-name="T11">ds. zdrowia i rekreacji,</text:span></text:p>
        </text:list-item>
        <text:list-item>
          <text:p text:style-name="P48"><text:span text:style-name="T11">ds. sfery obywatelskiej,</text:span></text:p>
        </text:list-item>
        <text:list-item>
          <text:p text:style-name="P48"><text:span text:style-name="T11">ds. edukacji i kultury. </text:span></text:p>
        </text:list-item>
      </text:list>
      <text:p text:style-name="P3"><text:span text:style-name="T11">W skład każdego z nich wchodziła koordynatorka ds. strategii, koordynatorka zespołu tematycznego i mieszkańcy Legionowa w wieku 60+. Prace zespołów tematycznych toczyły się przy wsparciu czterech ekspertów, wśród których znalazły się osoby znające problemy z </text:span><text:soft-page-break/><text:span text:style-name="T11">dziedziny polityki senioralnej, potrzeb osób niepełnosprawnych, polityki społecznej, prawa i zagadnień anty-dyskryminacyjnych.</text:span></text:p>
      <text:p text:style-name="P16"/>
      <text:p text:style-name="P3"><text:span text:style-name="T11">W wyniku czteromiesięcznej pracy zespołów tematycznych, przy wsparciu ekspertów i koordynatorów, powstała wstępna wersja strategii, która została poddana konsultacjom z legionowskimi seniorami. Konsultacje odbyły się poprzez wyłożenie dokumentu w Urzędzie Miasta Legionowo oraz siedzibach legionowski organizacji pozarządowych, działających na rzecz osób starszych. Dokument został również opublikowany w Biuletynie Informacji Publicznej Urzędu Miasta Legionowo i na stronach internetowych partnerów projektu - SPP „Nadzieja” i Fundacji Pracownia Kompetencji. Informacja o konsultacjach projektu strategii została również przekazana do wiadomości mieszkańców miasta za pośrednictwem lokalnych mediów. Interesariusze strategii, czyli mieszkańcy Legionowa w wieku od 60 lat wzwyż, jak również wszyscy pozostali mieszkańcy miasta, mogli zgłaszać uwagi do dokumentu telefonicznie i za pośrednictwem poczty elektronicznej.</text:span></text:p>
      <text:p text:style-name="P16"/>
      <text:p text:style-name="P3"><text:span text:style-name="T11">Dodatkowo w procesie konsultacji odbyły się cztery spotkania warsztatowe, w których udział wzięło łącznie 120 legionowskich seniorów i seniorek. Podczas spotkań w możliwie najbardziej przystępny sposób przedstawiony został projekt Strategii. Praca odbywała się na streszczeniu, wyodrębniającym trzy główne cele Strategii. Uczestnicy i uczestniczki konsultacji, podzieleni na grupy, omawiali jeden z celów. Zadaniem warsztatów było zapoznanie seniorów z założeniami, sposobem opracowania i realizacji dokumentu, jakim jest strategia, w praktyce dnia codziennego oraz zaprezentowanie korzyści płynących z jej funkcjonowania dla przeciętnego mieszkańca Legionowa, czy członka organizacji pozarządowej.</text:span></text:p>
      <text:p text:style-name="P16"/>
      <text:p text:style-name="P3"><text:span text:style-name="T11">W trakcie spotkań koordynatorki zespołów tematycznych razem z koordynatorką ds. strategii na bieżąco ewidencjonowały i analizowały uwagi, i propozycje z konsultacji. Po zakończeniu konsultacji ich wyniki zostały wprowadzone do strategii, w wyniku czego powstała jej ostateczna wersja, przedstawiona władzom Miasta Legionowa do przyjęcia w formie uchwały Rady Miasta. </text:span></text:p>
      <text:p text:style-name="P15"/>
      <text:p text:style-name="P35"><text:span text:style-name="T3">3. Zgodność strategii z dokumentami strategicznymi różnego szczebla</text:span></text:p>
      <text:p text:style-name="P16"/>
      <text:p text:style-name="P3"><text:span text:style-name="T7">„Strategia działań na rzecz seniorów - Legionowo 60+”</text:span><text:span text:style-name="T19"> nawiązuje do założeń strategicznych dokumentów unijnych i polskich, takich, jak m.in.: Strategia Europa 2020 (Strategia na rzecz inteligentnego i zrównoważonego rozwoju sprzyjającego włączeniu społecznemu), która zastąpiła Strategię Lizbońską, Narodowe Strategiczne Ramy Odniesienia 2007–2013 (zwane też Narodową Strategią Spójności </text:span><text:span text:style-name="T7">–</text:span><text:span text:style-name="T19"> NSS). Zgodność z celami i priorytetami Programu Operacyjnego Kapitał Ludzki </text:span><text:span text:style-name="T7">–</text:span><text:span text:style-name="T19"> POKL, realizowanego w ramach Europejskiego Funduszu Społecznego, pozwala natomiast na finansowanie niektórych działań wskazanych w „</text:span><text:span text:style-name="T7">Strategii działań na rzecz seniorów - Legionowo 60+”</text:span><text:span text:style-name="T19"> z funduszy zewnętrznych.</text:span></text:p>
      <text:p text:style-name="P20"/>
      <text:p text:style-name="P3"><text:span text:style-name="T19">Wśród celów szczegółowych Narodowych Strategicznych Ram Odniesienia, które można odnieść do osób starszych, należy wymienić cel drugi „Poprawa jakości kapitału ludzkiego i zwiększenie spójności społecznej” oraz, w odniesieniu do realizacji działań rekomendowanych w Strategii, cel pierwszy „Poprawa jakości funkcjonowania instytucji publicznych oraz rozbudowa mechanizmów partnerstwa”, a w szczególności poprawa polityki informacyjnej administracji i współdziałania z organizacjami pozarządowymi. Działania te odpowiadają m.in. unijnej wytycznej 1.3.1. „Przyciągnięcie na rynek pracy i przedłużenie aktywności zawodowej większej liczby osób oraz modernizacja systemów zabezpieczenia społecznego” i wytycznej 17. „Wdrażanie polityk zatrudnienia ukierunkowanych na osiągnięcie pełnego zatrudnienia, poprawę jakości i wydajności pracy oraz na wzmocnienie spójności społecznej i terytorialnej.”</text:span></text:p>
      <text:p text:style-name="P20"/>
      <text:p text:style-name="P3"><text:span text:style-name="T7">„Strategia działań na rzecz seniorów - Legionowo 60+” wskazuje </text:span><text:span text:style-name="T19">również na konieczność podjęcia działań na rzecz poprawy dostępu do usług zdrowotnych dla starszych mieszkańców miasta. Zadania te zostały zapisane w Narodowym Programie Zdrowia na lata 2007-2015. Na poziomie administracji samorządowej cel operacyjny 9. „Tworzenie warunków do zdrowego i aktywnego życia osób starszych” zakłada „umacnianie działań na rzecz stworzenia przyjaznego dla wieku i bezpiecznego środowiska bytowego; zmniejszenie czynników ryzyka związanych z chorobami i wspomaganie czynników pozytywnych dla zdrowia występujących w środowisku zamieszkania; uaktywnienie szkoleń i edukacji osób, które mają bezpośredni wpływ na tworzenie prozdrowotnych zachowań populacji osób powyżej 50 roku życia; aktywizacja środowisk lokalnych w podejmowaniu działań dla kształtowania zdrowego stylu życia populacji osób powyżej 50 roku życia.”</text:span><text:span text:style-name="T19"><text:note text:id="ftn1" text:note-class="footnote"><text:note-citation>1</text:note-citation><text:note-body><text:p text:style-name="P91"><text:span text:style-name="footnote_20_reference"><text:span text:style-name="T16"/></text:span><text:span text:style-name="T16"> Ministerstwo Zdrowia, Narodowy Program Zdrowia na lata 2007-2015, Warszawa 2007, str. 42</text:span></text:p><text:p text:style-name="P90"/><text:p text:style-name="P90"/><text:p text:style-name="Footnote"/></text:note-body></text:note></text:span></text:p>
      <text:p text:style-name="P39"/>
      <text:p text:style-name="P3"><text:span text:style-name="T19">W ramach POKL do osób starszych odnosi się przede wszystkim priorytet 7. „Promocja integracji społecznej”, w tym w szczególności poddziałanie 7.2.1. „Aktywizacja zawodowa i społeczna osób zagrożonych wykluczeniem społecznym”. W ramach tego działania możliwe jest tworzenie różnego rodzaju podmiotów integracji społecznej, form poradnictwa, organizowanie akcji i kampanii promocyjno–informacyjnych, m.in. z zakresu równości szans, mobilności i elastyczności zawodowej, promowania postaw aktywnych oraz przeciwdziałania wykluczeniu społecznemu, a także prowadzenie, publikowanie i upowszechnianie badań i analiz z zakresu polityki społecznej w regionie, w tym działań mających na celu przygotowanie i wdrażanie gminnych lub powiatowych strategii rozwiązywania problemów społecznych. </text:span></text:p>
      <text:p text:style-name="P16"><text:soft-page-break/></text:p>
      <text:p text:style-name="P3"><text:span text:style-name="T11">Ponadto „</text:span><text:span text:style-name="T7">Strategia działań na rzecz seniorów - Legionowo 60+” </text:span><text:span text:style-name="T11">jest zgodna ze Strategią Rozwiązywania Problemów Społecznych w Legionowie, w której jednym z priorytetów jest przeciwdziałanie wykluczeniu społecznemu i podniesienie poziomu jakości życia osób starszych.</text:span></text:p>
      <text:p text:style-name="P15"/>
      <text:p text:style-name="P36"><text:span text:style-name="T3">4. Diagnoza sytuacji osób starszych w Legionowie</text:span></text:p>
      <text:p text:style-name="P13"/>
      <text:p text:style-name="P3"><text:span text:style-name="T3">4.1 Struktura demograficzna Legionowa</text:span></text:p>
      <text:p text:style-name="P8"/>
      <text:p text:style-name="P3"><text:span text:style-name="T7">Liczba mieszkańców Legionowa</text:span><text:span text:style-name="T7"><text:note text:id="ftn2" text:note-class="footnote"><text:note-citation>2</text:note-citation><text:note-body><text:p text:style-name="P92"><text:span text:style-name="footnote_20_reference"><text:span text:style-name="T24"/></text:span><text:span text:style-name="T16"> Dane dotyczące liczby mieszkańców wg wieku i płci pochodzą z ewidencji ludności prowadzonej przez Urząd Miasta Legionowo</text:span></text:p><text:p text:style-name="Footnote"/></text:note-body></text:note></text:span><text:span text:style-name="T7"> na dzień 30 czerwca 2014 r. wynosiła 53 621 osób, w tym 51 757 stałych mieszkańców i 1 864 osoby zameldowane na pobyt czasowy. W tej liczbie 25 114 osób stanowili mężczyźni, natomiast kobiet było 28 507.</text:span></text:p>
      <text:p text:style-name="P8"/>
      <text:p text:style-name="P3"><text:span text:style-name="T7">Jeśli chodzi o grupę mieszkańców, będących podmiotem niniejszej strategii, według danych na dzień 30 czerwca 2014 r. osób w wieku 60 lat i więcej zamieszkuje 11 712. W tej liczbie jest 6 997 kobiet i 4 715 mężczyzn. Największą grupę stanowią seniorzy w wieku 60 - 69 lat, w sumie 7 190 osób. Najmniejszą - mężczyźni w wieku 80+, zaledwie 510 osób. Rozkład liczby seniorów w przedziałach wiekowych oraz podziale na kobiety i mężczyzn pokazuje poniższe zestawienie:</text:span></text:p>
      <table:table table:name="Tabela2" table:style-name="Tabela2">
        <table:table-column table:style-name="Tabela2.A"/>
        <table:table-column table:style-name="Tabela2.B"/>
        <table:table-column table:style-name="Tabela2.C"/>
        <table:table-column table:style-name="Tabela2.D"/>
        <table:table-row table:style-name="Tabela2.1">
          <table:table-cell table:style-name="Tabela2.A1" office:value-type="string">
            <text:p text:style-name="P2"><text:span text:style-name="T3">wiek</text:span></text:p>
          </table:table-cell>
          <table:table-cell table:style-name="Tabela2.A1" office:value-type="string">
            <text:p text:style-name="P2"><text:span text:style-name="T3">kobiety</text:span></text:p>
          </table:table-cell>
          <table:table-cell table:style-name="Tabela2.A1" office:value-type="string">
            <text:p text:style-name="P2"><text:span text:style-name="T3">mężczyźni</text:span></text:p>
          </table:table-cell>
          <table:table-cell table:style-name="Tabela2.A1" office:value-type="string">
            <text:p text:style-name="P2"><text:span text:style-name="T3">razem</text:span></text:p>
          </table:table-cell>
        </table:table-row>
        <table:table-row table:style-name="Tabela2.1">
          <table:table-cell table:style-name="Tabela2.A2" office:value-type="string">
            <text:p text:style-name="P3"><text:span text:style-name="T7">60 - 69 lat</text:span></text:p>
          </table:table-cell>
          <table:table-cell table:style-name="Tabela2.A1" office:value-type="string">
            <text:p text:style-name="P40"><text:span text:style-name="T7">4 100</text:span></text:p>
          </table:table-cell>
          <table:table-cell table:style-name="Tabela2.A1" office:value-type="string">
            <text:p text:style-name="P40"><text:span text:style-name="T7">3 090</text:span></text:p>
          </table:table-cell>
          <table:table-cell table:style-name="Tabela2.A1" office:value-type="string">
            <text:p text:style-name="P40"><text:span text:style-name="T7">7 190</text:span></text:p>
          </table:table-cell>
        </table:table-row>
        <table:table-row table:style-name="Tabela2.1">
          <table:table-cell table:style-name="Tabela2.A3" office:value-type="string">
            <text:p text:style-name="P3"><text:span text:style-name="T7">70 - 79 lat</text:span></text:p>
          </table:table-cell>
          <table:table-cell table:style-name="Tabela2.A1" office:value-type="string">
            <text:p text:style-name="P40"><text:span text:style-name="T7">1 741</text:span></text:p>
          </table:table-cell>
          <table:table-cell table:style-name="Tabela2.A1" office:value-type="string">
            <text:p text:style-name="P40"><text:span text:style-name="T7">1 115</text:span></text:p>
          </table:table-cell>
          <table:table-cell table:style-name="Tabela2.A1" office:value-type="string">
            <text:p text:style-name="P40"><text:span text:style-name="T7">2 856</text:span></text:p>
          </table:table-cell>
        </table:table-row>
        <table:table-row table:style-name="Tabela2.1">
          <table:table-cell table:style-name="Tabela2.A4" office:value-type="string">
            <text:p text:style-name="P3"><text:span text:style-name="T7">80 lat i powyżej</text:span></text:p>
          </table:table-cell>
          <table:table-cell table:style-name="Tabela2.A1" office:value-type="string">
            <text:p text:style-name="P40"><text:span text:style-name="T7">1 156</text:span></text:p>
          </table:table-cell>
          <table:table-cell table:style-name="Tabela2.A1" office:value-type="string">
            <text:p text:style-name="P40"><text:span text:style-name="T7">510</text:span></text:p>
          </table:table-cell>
          <table:table-cell table:style-name="Tabela2.A1" office:value-type="string">
            <text:p text:style-name="P40"><text:span text:style-name="T7">1 666</text:span></text:p>
          </table:table-cell>
        </table:table-row>
        <table:table-row table:style-name="Tabela2.1">
          <table:table-cell table:style-name="Tabela2.A5" office:value-type="string">
            <text:p text:style-name="P3"><text:span text:style-name="T3">razem</text:span></text:p>
          </table:table-cell>
          <table:table-cell table:style-name="Tabela2.A1" office:value-type="string">
            <text:p text:style-name="P40"><text:span text:style-name="T7">6 997</text:span></text:p>
          </table:table-cell>
          <table:table-cell table:style-name="Tabela2.A1" office:value-type="string">
            <text:p text:style-name="P40"><text:span text:style-name="T7">4 715</text:span></text:p>
          </table:table-cell>
          <table:table-cell table:style-name="Tabela2.A1" office:value-type="string">
            <text:p text:style-name="P40"><text:span text:style-name="T3">11 712</text:span></text:p>
          </table:table-cell>
        </table:table-row>
      </table:table>
      <text:p text:style-name="P8"/>
      <text:p text:style-name="P3"><text:span text:style-name="T7">W ogólnej liczbie mieszkańców Legionowa osoby w wieku 60+ stanowią 21,8%, czyli ponad jedną piątą lokalnej społeczności. Liczba osób starszych jest nieco większa niż liczba dzieci i młodzieży w wieku do 18 lat, których jest 11 116 osób. </text:span></text:p>
      <text:p text:style-name="P8"/>
      <text:p text:style-name="P3"><text:span text:style-name="T7">Analiza przekroju wiekowego społeczności Legionowa pokazuje, że seniorzy stanowią bardzo liczną grupę mieszkańców, której potencjał można zagospodarować, ale też o której szczególne potrzeby należy zadbać. </text:span></text:p>
      <text:p text:style-name="P8"/>
      <text:p text:style-name="P3"><text:span text:style-name="T3">4.2 Diagnoza sytuacji seniorów w Legionowie</text:span></text:p>
      <text:p text:style-name="P8"/>
      <text:p text:style-name="P3"><text:span text:style-name="T3">4.2.1. Sytuacja seniorów w Legionowie</text:span></text:p>
      <text:p text:style-name="P3"><text:span text:style-name="T7">Podstawą do prac nad strategią działań na rzecz legionowskich seniorów stała się diagnoza ich obecnej sytuacji w społeczności lokalnej, ich potrzeb, oczekiwań. By sformułować jakiekolwiek wnioski i przedstawić propozycje kierunków działań na rzecz poprawy sytuacji starszych mieszkańców Legionowa, konieczne było zbadanie, jaki jest stan obecny w różnych aspektach życia lokalnej społeczności, co funkcjonuje dobrze, a co należałoby poprawić czy uzupełnić. </text:span><text:soft-page-break/><text:span text:style-name="T7">Ocena sytuacji starszych mieszkańców miasta</text:span><text:span text:style-name="T7"><text:note text:id="ftn3" text:note-class="footnote"><text:note-citation>3</text:note-citation><text:note-body><text:p text:style-name="P93"><text:span text:style-name="footnote_20_reference"><text:span text:style-name="T16"/></text:span><text:span text:style-name="T16"> Opis sytuacji seniorów, wnioski i rekomendacje z badań ilościowych i jakościowych stanowią wyciąg z raportu „Diagnoza potrzeb starszych mieszkańców Legionowa”, opracowanego przez dr Tomasza Wrzoska na zlecenie Stowarzyszenia Pomocy Potrzebującym „Nadzieja”</text:span></text:p><text:p text:style-name="Footnote"/></text:note-body></text:note></text:span><text:span text:style-name="T7">, uwzględniająca różne aspekty i dziedziny życia, została przeprowadzona w drodze badań socjologicznych, zarówno ilościowych (ankieta), jak i jakościowych (spacer badawczy i kawiarenki konsultacyjne), o których wspomniano już w opisie metodologii opracowywania niniejszej Strategii. </text:span></text:p>
      <text:p text:style-name="P8"/>
      <text:p text:style-name="P3"><text:span text:style-name="T3">Badanie ankietowe</text:span></text:p>
      <text:p text:style-name="P8"/>
      <text:p text:style-name="P3"><text:span text:style-name="T7">Badanie ankietowe zostało zrealizowane za pomocą kwestionariusza, który zawierał 19 pytań zamkniętych i półotwartych, jednokrotnego i wielokrotnego wyboru. Przypadkowo dobranym mieszkańcom Legionowa w wieku 60+ rozdano 700 ankiet, z czego wypełnionych kwestionariuszy zwrócono 500.</text:span></text:p>
      <text:p text:style-name="P66"/>
      <text:p text:style-name="P68"><text:span text:style-name="T7">Próba badawcza nie miała charakteru ściśle reprezentatywnego, ale udało się odzwierciedlić w niej strukturę populacji seniorów ze względu na płeć. W skład próby badawczej weszło 325 kobiet i 161 mężczyzn. Czternaście osób nie udzieliło odpowiedzi na pytanie o płeć. </text:span><text:span text:style-name="T9">Najliczniejszą grupę stanowili respondenci <text:s/>w grupie wiekowej do 69 lat. Niewielka reprezentacja kategorii „80 i więcej lat” nie pozwoliła na rozciąganie wniosków z badania na całą populację najstarszych seniorów. Jeśli chodzi o wykształcenie, najliczniej na ankietę odpowiedziały osoby ze średnim wykształceniem (48%), duga pod względem wielkości była reprezentacja osób z wyższym wykształceniem. </text:span></text:p>
      <text:p text:style-name="P67"/>
      <text:p text:style-name="P69"><text:span text:style-name="T9">Jeśli chodzi o sytuację rodzinną respondentów badania, większość z nich (56%) mieszka z rodziną, natomiast 39% samotnie. Jest to zatem dość duża grupa, która może potrzebować większej pomocy ze strony instytucji samorządowych.</text:span><text:span text:style-name="T7"> </text:span><text:span text:style-name="T9">Seniorzy biorący udział w badaniu często podkreślali trudną sytuację materialną emerytów. Jednak z analizy danych wynika, że znaczny odsetek legionowskich seniorów (55%) otrzymuje dochody w wysokości powyżej 1500 zł. Respondenci ocenili swój stan zdrowia dość optymistycznie, tylko 4% z nich twierdzi, że potrzebuje stałej opieki i pomocy, a 47% uważa siebie za pełnosprawnych.</text:span></text:p>
      <text:h text:style-name="P45" text:outline-level="1"><text:bookmark-start text:name="_Toc390249275"/></text:h>
      <text:h text:style-name="P46" text:outline-level="1"><text:span text:style-name="T7">Spacer badawczy</text:span><text:bookmark-end text:name="_Toc390249275"/></text:h>
      <text:p text:style-name="P8"/>
      <text:p text:style-name="P3"><text:span text:style-name="T7">Spacer badawczy miał na celu ocenę przez seniorów przestrzeni publicznej Legionowa z perspektywy osób z tej grupy wiekowej. Badanie zostało przeprowadzone w trakcie trzech spacerów, każdy z nich przebiegał inną trasą. W trakcie spaceru seniorzy wypowiadali swoje opinie na temat różnych aspektów odwiedzanych miejsc, a ponadto wypełniali ankiety oceniające w skali od 1do 4, gdzie 1 oznacza źle, a 4 dobrze. Każde z miejsc było oceniane m.in. przy pomocy pomocniczych pytań przygotowanych przez badaczy:</text:span></text:p>
      <text:p text:style-name="Standard"><text:span text:style-name="T13">1. Jak oceniają Państwo ogólną atrakcyjność tej przestrzeni?</text:span></text:p>
      <text:p text:style-name="Standard"><text:span text:style-name="T13">2. Jak oceniają Państwo wejście?</text:span></text:p>
      <text:p text:style-name="Standard"><text:span text:style-name="T13">3. Jak oceniają Państwo nawierzchnię?</text:span></text:p>
      <text:p text:style-name="Standard"><text:span text:style-name="T13">4. Jak oceniają Państwo oświetlenie?</text:span></text:p>
      <text:p text:style-name="Standard"><text:span text:style-name="T13">5. Jak oceniają Państwo widoczność z dystansu?</text:span></text:p>
      <text:p text:style-name="Standard"><text:soft-page-break/><text:span text:style-name="T13">6. Jak oceniają Państwo łatwość dojść do tego miejsca?</text:span></text:p>
      <text:p text:style-name="Standard"><text:span text:style-name="T13">7. Jak oceniają Państwo dostępność połączeń - komunikacji zbiorowej?</text:span></text:p>
      <text:p text:style-name="Standard"><text:span text:style-name="T13">8. Jak oceniają Państwo czytelność/jasność informacji i oznakowania?</text:span></text:p>
      <text:p text:style-name="Standard"><text:span text:style-name="T13">9. Jak oceniają Państwo dostęp do miejsc do odpoczynku?</text:span></text:p>
      <text:p text:style-name="Standard"><text:span text:style-name="T13">10. Jak oceniają Państwo dostęp do koszy na śmieci? </text:span></text:p>
      <text:p text:style-name="Standard"><text:span text:style-name="T13">11. Jak oceniają Państwo dostęp do toalet publicznych?</text:span></text:p>
      <text:p text:style-name="P3"><text:span text:style-name="T7">W sumie podczas trzech spacerów starsi mieszkańcy Legionowa biorący w nich udział ocenili 15 miejsc i instytucji.</text:span></text:p>
      <text:p text:style-name="P8"/>
      <text:p text:style-name="P3"><text:span text:style-name="T7">Uczestnicy wszystkich spacerów mieli zastrzeżenia do widoczności i czytelności oznakowania instytucji publicznych, dostępności miejsc wypoczynku w pobliżu tych instytucji i dostępu do toalet oraz funkcjonalności przystanków autobusowych. Wśród zgłaszanych problemów znalazły się również uwagi dotyczące barier architektonicznych takich, jak zbyt wysokie krawężniki, uszkodzone, nierówne chodniki, brak podjazdów do budynków lub zbyt strome podjazdy bez poręczy.</text:span></text:p>
      <text:p text:style-name="P70"/>
      <text:h text:style-name="P46" text:outline-level="1"><text:bookmark-start text:name="_Toc390249276"/><text:span text:style-name="T7">Kawiarenki konsultacyjne</text:span><text:bookmark-end text:name="_Toc390249276"/></text:h>
      <text:p text:style-name="P8"/>
      <text:p text:style-name="P3"><text:span text:style-name="T7">Badanie zostało przeprowadzone w dniach 14-15 maja 2014 roku i miało formę zogniskowanego wywiadu grupowego. W sumie przeprowadzono trzy tury badania, każda z nich skupiona była na innym problemie: 1. aktywność obywatelska, 2. zdrowie i rekreacja, 3. kultura i edukacja. W poszczególnych grupach wywiadu uczestniczyło po około dziesięcioro starszych mieszkańców Legionowa.</text:span></text:p>
      <text:p text:style-name="P8"/>
      <text:p text:style-name="P3"><text:span text:style-name="T7">Legionowscy seniorzy rozumieją aktywność obywatelską bardzo szeroko, począwszy od aktywności wynikającej z praw publicznych, czyli udziału w wyborach i referendach, a skończywszy na zainteresowaniu problemami dnia codziennego, takimi, jak zwracanie uwagi właścicielom psów, którzy nie sprzątają ich odchodów. Do aktywności obywatelskiej seniorzy zaliczają także troskę o przestrzeń publiczną: jej estetykę i dostępność dla seniorów.</text:span></text:p>
      <text:p text:style-name="P8"/>
      <text:p text:style-name="P3"><text:span text:style-name="T7">Grupa starszych mieszkańców miasta, która wzięła udział w badaniu, posiadała także wiedzę o zorganizowanych formach działalności obywatelskiej, czyli fundacjach i stowarzyszeniach oraz o Radzie Seniorów, działającej przy Radzie Miasta Legionowo. Trzeba jednak podkreślić, że badana grupa nie była reprezentatywna w stosunku do populacji seniorów. Z wypowiedzi badanych wynika, że postrzegają oni ogół starszych mieszkańców Legionowa jako mało aktywnych obywatelsko. Powody, jakie wskazują, to między innymi zajmowanie się wnukami i brak szacunku dla ludzi starszych, który zniechęca ich do aktywności w sferze publicznej. Sami badani natomiast twierdzą, że działają w organizacjach pozarządowych.</text:span></text:p>
      <text:p text:style-name="P8"/>
      <text:p text:style-name="P3"><text:span text:style-name="T7">Seniorzy biorący udział w badaniu wypowiadali się pozytywnie o możliwości spotkań z politykami, uważają, że taka forma jest lepszym sposobem na zapoznanie się z działalnością konkretnych polityków, szczególnie lokalnych, niż zdawkowe informacje w mediach. Za </text:span><text:soft-page-break/><text:span text:style-name="T7">pożyteczne uznali seniorzy także spotkania z ekspertami, którzy przybliżaliby im sprawy publiczne i politykę.</text:span></text:p>
      <text:p text:style-name="P8"/>
      <text:p text:style-name="P3"><text:span text:style-name="T7">Kluczowa kwestia, <text:s/>która widoczna była w wypowiedziach seniorów, to komunikacja między instytucjami samorządowymi i seniorami. Starsi mieszkańcy Legionowa są zainteresowani udziałem w życiu publicznym, np. w konsultacjach społecznych, ale nie docierają do nich informacje o takich zdarzeniach. Aby zmienić tę sytuację seniorzy zaproponowali zorganizowanie jakiegoś stałego kanału komunikacji (za pomocą telefonii komórkowej lub Internetu). Za pożyteczne uważają także udostępnianie w Internecie materiałów z posiedzeń Rady Miasta.</text:span></text:p>
      <text:p text:style-name="P8"/>
      <text:p text:style-name="P69"><text:span text:style-name="T7">Grupa seniorów biorąca udział w badaniu dotyczącym zdrowia i rekreacji prezentowała wysoki poziom wiedzy na temat konieczności dbania o zdrowie. Jej członkowie mieli też świadomość, że dbałość o zdrowie wymaga działań w kilku aspektach: odżywianie, badania profilaktyczne, aktywność fizyczna. Jednak za tą świadomością nie idzie praktyka czasem z winy samych seniorów, czasem z powodu ograniczeń od nich niezależnych. Najważniejszą przeszkodą wskazywaną przez seniorów był brak dostępu do zdrowej żywności, większość <text:s/>z badanych osób deklarowała, że zaopatruje się w supermarketach. </text:span></text:p>
      <text:p text:style-name="P70"/>
      <text:p text:style-name="P69"><text:span text:style-name="T7">Podobna argumentacja występowała w przypadku opieki lekarskiej. Ograniczony dostęp do niej był wskazywany jako główna przyczyna zaniechania profilaktyki. Problemem był także brak informacji o organizowanych badaniach bezpłatnych. Seniorzy korzystaliby z nich chętnie, gdyby wiedzieli, że takowe mają miejsce. Seniorzy biorący udział w badaniu wskazywali także pewne typy badań, które uważają za najważniejsze: badania okulistyczne, mammografia, badania prostaty, badania kardiologiczne, badania cukrzycowe.</text:span></text:p>
      <text:p text:style-name="P70"/>
      <text:p text:style-name="P69"><text:span text:style-name="T7">Z wypowiedzi seniorów wynikało, że są zainteresowani aktywnością fizyczną i w miarę możliwości ją praktykują (np. nordic walking i jazdę na rowerze). Jednocześnie wskazywali na brak infrastruktury ułatwiającej aktywność fizyczną: mało ścieżek rowerowych, siłowni na świeżym powietrzu. Chętnie braliby udział w różnych rodzajach aktywności fizycznej, gdyby zaistniała taka możliwość, między innymi: gimnastyka rehabilitacyjna (z instruktorem), aerobik (dla tych co mogą), tai chi, siłownie na powietrzu w kilku miejscach miasta, tańce dla seniorów, nordic walking (z instruktorem), piesze wycieczki poza miasto.</text:span></text:p>
      <text:p text:style-name="P70"/>
      <text:p text:style-name="P69"><text:span text:style-name="T7">Ostatnia forma łączy się z problematyką rekreacji. Seniorzy odpoczywają zarówno w domu (czytając książki, rozwiązując krzyżówki, szyjąc, spotykając się towarzysko), jak i poza domem (spacery po lesie, spotkania towarzyskie, grillowanie). Pośród możliwych form rekreacji, które mogłoby oferować im bezpłatnie miasto, seniorzy wymieniali tańce, gimnastykę i seanse filmowe. Dużym zainteresowaniem seniorów cieszą się także wycieczki turystyczne, które pozwalają starszym osobom na poznawanie nowych miejsc, w sposób zorganizowany, w towarzystwie innych ludzi. Preferowany rodzaj wycieczek to krótkie, jednodniowe związane z porami roku lub o tematyce historycznej.</text:span></text:p>
      <text:p text:style-name="P70"/>
      <text:p text:style-name="P69"><text:span text:style-name="T7">W dziedzinie kultury i edukacji starsi mieszkańcy Legionowa biorący udział w badaniu wykazywali dużą świadomość jej wagi i byli przekonani, że jest ona współcześnie niezbędna do pełnego uczestnictwa w życiu, z uwagi na szybko zachodzące zmiany. Natomiast kulturę postrzegają seniorzy, jako bierne korzystanie z twórczości innych i nie jest ona szczególnie ważnym aspektem życia. Najistotniejszy problem, wskazywany przez uczestników badania, dotyczył komunikacji. Gdyby informacja o wydarzeniach kulturalnych była bardziej dostępna to, zdaniem seniorów, korzystałoby z nich więcej osób. </text:span></text:p>
      <text:p text:style-name="P70"/>
      <text:p text:style-name="P69"><text:span text:style-name="T7">Dyskusję w tej części badania zdominowały problemy związane z edukacją. Zdaniem uczestników badania w ofercie instytucji edukacyjnych dostępnych dla seniorów brakuje przede </text:span><text:soft-page-break/><text:span text:style-name="T7">wszystkim tematyki historycznej, z zakresu literatury i języka polskiego. Ponadto oczekują oni wsparcia prawnego oraz szerszego dostępu do kawiarenek internetowych. Mają także zastrzeżenia odnośnie organizacji zajęć Uniwersytetu Trzeciego Wieku, chcieli by mieć wpływ na tę kwestię. Sama tematyka zajęć także nie w pełni satysfakcjonuje słuchaczy Uniwersytetu, w tej materii również chcieliby, aby uwzględniono ich zdanie. Wśród tematów, na które istnieje zapotrzebowanie znajdują się: zdrowie (w szczególności odżywianie oraz profilaktyka i aktywność fizyczna), tematy z literatury, poezja XX wieku, omówienie przyznawania nagród Nike. Uczestnicy badania zwrócili uwagę na fakt, że Uniwersytet Trzeciego Wieku nie jest formą dostępną dla wszystkich z powodu ogólnie niskich emerytur.</text:span></text:p>
      <text:p text:style-name="P72"/>
      <text:p text:style-name="P69"><text:span text:style-name="T5">4.2.2 Wnioski i rekomendacje z badań</text:span></text:p>
      <text:p text:style-name="P8"/>
      <text:p text:style-name="P3"><text:span text:style-name="T7">Seniorzy w większości są świadomi potrzeby zdrowego odżywiania, jednak nie wszyscy mają możliwość kupowania zdrowej żywności. Rozwiązaniem tego problemu mogłaby być kampania informacyjna o miejscach, w których można zdrową żywność zakupić po przystępnych cenach. Innym sposobem wsparcia seniorów w zwiększeniu dostępu do zdrowej żywności mogłoby być współorganizowanie kiermaszy zdrowej żywności.</text:span></text:p>
      <text:p text:style-name="P8"/>
      <text:p text:style-name="P3"><text:span text:style-name="T7">Większym problemem wydaje się jednak dostęp do bezpłatnej opieki lekarskiej. Z uwagi na niezbyt wysokie świadczenia emerytalne bezpłatna opieka lekarska jest dla większości seniorów jedyną opcją. Chociaż odsetek tych, którzy uważają, że mają utrudniony dostęp do opieki lekarskiej wynosi kilkanaście procent, to jednak władze miasta powinny przeanalizować ten problem i znaleźć rozwiązanie.</text:span></text:p>
      <text:p text:style-name="P8"/>
      <text:p text:style-name="P3"><text:span text:style-name="T7">Rekreacja jest ważną częścią życia każdego człowieka. W przypadku seniorów poważnym ograniczeniem możliwości rekreacji jest stan zdrowia i niskie dochody. O tej drugiej kwestii bardzo często respondenci wspominali w komentarzach na marginesach ankiet. Zatem bez finansowego wsparcia rekreacji seniorów nadal znaczny ich odsetek będzie musiał spędzać wolny czas w domu. Szczególnie pod uwagę powinny wziąć władze miasta najczęściej wskazywaną przez seniorów formę rekreacji czyli wycieczki turystyczne. Z badania fokusowego (kawiarenki konsultacyjne) wynika, że starsi mieszkańcy Legionowa preferują krótkie wycieczki, a takie nie są zbyt kosztowne. W związku z tym należałoby poszukać źródeł ich finansowania (lub dofinansowania).</text:span></text:p>
      <text:p text:style-name="P8"/>
      <text:p text:style-name="P3"><text:span text:style-name="T7">Sfera publiczna i aktywność obywatelska mogą być dla seniorów narzędziem budowania poczucia przynależności i zaspokojenia potrzeby uznania. Starsi mieszkańcy Legionowa bez względu na wiek i płeć najbardziej byli zainteresowani spotkaniami z władzami miasta. Być może oznacza to niespełnioną potrzebę współdecydowania o sprawach lokalnej społeczności, a szczególnie społeczności seniorów. Być może należałoby przeanalizować formy komunikacji między władzą lokalną i seniorami oraz formy reprezentacji seniorów w lokalnych władzach. </text:span></text:p>
      <text:p text:style-name="P8"/>
      <text:p text:style-name="P3"><text:span text:style-name="T7">Aktywność obywatelska jaką preferują seniorzy to działalność w lokalnych stowarzyszeniach i organizacjach pozarządowych. Jednak często seniorzy opatrywali pytanie o działalność komentarzem, sugerującym niechęć ludzi młodszych do zaangażowania seniorów. Potrzebna byłaby tu zatem jakaś społeczna kampania promująca aktywność obywatelską seniorów.</text:span></text:p>
      <text:p text:style-name="P8"/>
      <text:p text:style-name="P3"><text:soft-page-break/><text:span text:style-name="T7">W sferze edukacji potrzeby seniorów wydają się być związane z wiekiem. Najczęściej wskazywaną dziedziną wiedzy, którą seniorzy chcieliby pogłębiać jest problematyka zdrowia, a zatem kwestia najważniejsza dla ludzi starszych. Najbardziej pożądaną umiejętnością z kolei jest posługiwanie się komputerem i Internetem czyli umiejętność, bez której trudno jest korzystać z udogodnień wynikających z rozpowszechnienia technologii informatycznej. Niezbędne jest zatem zorganizowanie szkoleń skierowanych do seniorów. Tym bardziej, że formą nauki preferowana przez seniorów są właśnie krótkie kursy i szkolenia. Dużym zainteresowaniem cieszy się także Uniwersytet Trzeciego Wieku, ale dla wielu seniorów jest on niedostępny ze względów finansowych. Byłoby zatem wskazane znalezienie źródeł finansowania uczestnictwa w Uniwersytecie Trzeciego Wieku dla osób o najniższych dochodach.</text:span></text:p>
      <text:p text:style-name="P8"/>
      <text:p text:style-name="P3"><text:span text:style-name="T7">Zainteresowania sztuką koncentrują się na najbardziej popularnych jej formach: teatrze i filmie. Dostępność tych form kultury jest jednak ograniczona dla osób o najniższych dochodach zatem w celu zaspokojenia potrzeb kulturalnych seniorów należałoby wesprzeć finansowo wyjazdy do kin, teatrów, muzeów.</text:span></text:p>
      <text:p text:style-name="P8"/>
      <text:p text:style-name="P3"><text:span text:style-name="T7">Ważnym aspektem z punktu widzenia starszych mieszkańców miasta jest dostępność przestrzeni miejskiej Legionowa. Seniorzy najwięcej uwag mają do braku toalet w miejscach publicznych i do zbyt małej liczby miejsc wypoczynku. Poza tym zwracano uwagę na złą widoczność tablic informacyjnych i problemy z pokonywaniem przeszkód przez wózek dla niepełnosprawnych. Często wspominany był też problem, mający istotny wpływ na estetykę przestrzeni publicznej, a mianowicie niedostateczna liczba koszy na śmieci.</text:span></text:p>
      <text:p text:style-name="P8"/>
      <text:p text:style-name="P3"><text:span text:style-name="T7">Podsumowując, zauważyć można, że wiele oczekiwań i potrzeb seniorów, sformułowanych podczas badań, wskazuje na ich nieznajomość przez instytucje i osoby mające wpływ na różne sfery funkcjonowania lokalnej społeczności. Wiele z nich można by zaspokoić przez dostosowanie oferty edukacyjne, kulturalnej czy kanałów informacyjnych do potrzeb i możliwości percepcyjnych starszych mieszkańców Legionowa.</text:span></text:p>
      <text:p text:style-name="P7"/>
      <text:p text:style-name="P36"><text:span text:style-name="T3">5. Analiza SWOT</text:span></text:p>
      <text:p text:style-name="P8"/>
      <text:p text:style-name="P3"><text:span text:style-name="T7">SWOT to jedna z najbardziej popularnych metod analitycznych, wykorzystywanych do porządkowania informacji w planowaniu i analizie strategicznej. Jest k</text:span><text:span text:style-name="T10">luczowym elementem stosowanym w analizie sytuacji każdego przedsięwzięcia. To narzędzie, dzięki któremu można rozpoznać <text:s/>silne i słabe strony (Strengths i Weaknesses), a także istniejące i potencjalne szanse i zagrożenia (Opportunities i Threats) płynące z otoczenia zewnętrznego.</text:span></text:p>
      <text:p text:style-name="P94"/>
      <text:p text:style-name="P95"><text:span text:style-name="T7">Nazwa tej analizy pochodzi od pierwszych liter słów określających w języku angielskim istotę przedmiotu analizy. W pracach przy niniejszej strategii przedmiotem analizy była społeczność legionowskich seniorów. </text:span></text:p>
      <text:list xml:id="list7468433794596528755" text:style-name="WWNum4">
        <text:list-item>
          <text:p text:style-name="P4"><text:span text:style-name="T6">S</text:span><text:span text:style-name="T14"> (</text:span><text:span text:style-name="T15">Strengths</text:span><text:span text:style-name="T14">) – mocne strony: wszystko to co stanowi atut, przewagę, zaletę analizowanego obiektu,</text:span></text:p>
        </text:list-item>
        <text:list-item>
          <text:p text:style-name="P4"><text:span text:style-name="T6">W</text:span><text:span text:style-name="T14"> (</text:span><text:span text:style-name="T15">Weaknesses</text:span><text:span text:style-name="T14">) – słabe strony: wszystko to co stanowi słabość, barierę, wadę analizowanego obiektu,</text:span></text:p>
        </text:list-item>
        <text:list-item>
          <text:p text:style-name="P4"><text:span text:style-name="T6">O</text:span><text:span text:style-name="T14"> (</text:span><text:span text:style-name="T15">Opportunities</text:span><text:span text:style-name="T14">) – szanse: wszystko to co stwarza dla analizowanego obiektu szansę korzystnej zmiany,</text:span></text:p>
        </text:list-item>
        <text:list-item>
          <text:p text:style-name="P4"><text:span text:style-name="T6">T</text:span><text:span text:style-name="T14"> (</text:span><text:span text:style-name="T15">Threats</text:span><text:span text:style-name="T14">) – zagrożenia: wszystko to co stwarza dla analizowanego obiektu niebezpieczeństwo zmiany niekorzystnej.</text:span></text:p>
        </text:list-item>
      </text:list>
      <text:p text:style-name="P94"/>
      <text:p text:style-name="P95"><text:span text:style-name="T7">Celem przeprowadzonej analizy było określenie, co może pomóc w realizacji działań na rzecz osób starszych w Legionowie (silna strona lub możliwość) lub co może być przeszkodą, którą należy przezwyciężyć lub zminimalizować w celu osiągnięcia pożądanego rezultatu (słaba strona lub zagrożenie).</text:span></text:p>
      <text:p text:style-name="P94"/>
      <text:p text:style-name="P95"><text:span text:style-name="T7">Analiza SWOT lokalnych uwarunkowań w Legionowie była prowadzona przez wszystkie trzy grupy tematyczne i dotyczyła obszarów, którymi się zajmowały, tzn. zdrowia i rekreacji, aktywności obywatelskiej oraz edukacji i kultury.</text:span></text:p>
      <text:p text:style-name="P94"/>
      <text:p text:style-name="P3"><text:span text:style-name="T3">5.1 Zdrowie i rekreacja</text:span></text:p>
      <text:p text:style-name="P8"/>
      <text:p text:style-name="P3"><text:span text:style-name="T7">Z analizy przeprowadzonej przez zespół ds. zdrowia i rekreacji wynika, że największy potencjał i mocną stronę społeczności stanowią sami seniorzy, ich energia, wiedza, doświadczenie i chęć do działania. Wśród mocnych stron znalazła się też lokalna baza medyczna i opiekuńcza, organizacje pozarządowe pracujące na rzecz osób starszych, jak również samorząd lokalny na szczeblu miasta i powiatu, które wspierają środowisko seniorów. Słabe strony to przede wszystkim niedostateczna, w ocenie starszych osób, dostępność usług medycznych i rehabilitacyjnych, słaby przepływ informacji przeznaczonych dla starszych mieszkańców miasta, jak również niedostateczna oferta kulturalna, sportowa i rekreacyjna dedykowana tej grupie.</text:span></text:p>
      <text:p text:style-name="P8"/>
      <text:p text:style-name="P3"><text:span text:style-name="T7">Szans na zmianę w sytuacji legionowskich seniorów zgodną z ich oczekiwaniami zespół ds. zdrowia i rekreacji upatruje w dużej ilości terenów zielonych i bliskości Jeziora Zegrzyńskiego, bliskości dużego miasta, jakim jest Warszawa, z jego ofertą sportową i rekreacyjną, sprawnej komunikacji publicznej, jak również w polityce senioralnej władz samorządowych. Zagrożeniem natomiast mogą być niedostateczne środki w budżecie miasta na realizację działań na rzecz </text:span><text:soft-page-break/><text:span text:style-name="T7">seniorów, ograniczaniu dostępności świadczeń medycznych, jak i ogólnie ubożeniu tej grupy społecznej.</text:span></text:p>
      <text:p text:style-name="P8"/>
      <text:p text:style-name="P10"/>
      <text:p text:style-name="P10"/>
      <text:p text:style-name="P10"/>
      <text:p text:style-name="P10"/>
      <text:p text:style-name="P2"><text:span text:style-name="T7">Analiza SWOT - temat „Senior - zdrowie i rekreacja w Legionowie”</text:span></text:p>
      <text:p text:style-name="P10"/>
      <table:table table:name="Tabela3" table:style-name="Tabela3">
        <table:table-column table:style-name="Tabela3.A"/>
        <table:table-column table:style-name="Tabela3.B"/>
        <table:table-column table:style-name="Tabela3.C"/>
        <table:table-row table:style-name="Tabela3.1">
          <table:table-cell table:style-name="Tabela3.A1" office:value-type="string">
            <text:p text:style-name="P22"/>
          </table:table-cell>
          <table:table-cell table:style-name="Tabela3.B1" office:value-type="string">
            <text:p text:style-name="P1"><text:span text:style-name="T20">POZYTYWNE</text:span></text:p>
          </table:table-cell>
          <table:table-cell table:style-name="Tabela3.B1" office:value-type="string">
            <text:p text:style-name="P1"><text:span text:style-name="T20">NEGATYWNE</text:span></text:p>
          </table:table-cell>
        </table:table-row>
        <table:table-row table:style-name="Tabela3.2">
          <table:table-cell table:style-name="Tabela3.A2" office:value-type="string">
            <text:p text:style-name="P41"><text:span text:style-name="T20">WEWNĘTRZNE</text:span></text:p>
            <text:p text:style-name="P41"><text:span text:style-name="T20">CZYNNIKI</text:span></text:p>
          </table:table-cell>
          <table:table-cell table:style-name="Tabela3.B2" office:value-type="string">
            <text:p text:style-name="P1"><text:span text:style-name="T20">MOCNE STRONY</text:span></text:p>
            <text:list xml:id="list542683570490569684" text:style-name="WWNum5">
              <text:list-item>
                <text:p text:style-name="P73"><text:span text:style-name="T22">Potencjał ludzki emeryci, renciści, emeryci wojskowi</text:span></text:p>
              </text:list-item>
              <text:list-item>
                <text:p text:style-name="P73"><text:span text:style-name="T22">Funkcjonujące placówki medyczne</text:span></text:p>
              </text:list-item>
              <text:list-item>
                <text:p text:style-name="P73"><text:span text:style-name="T22">Baza sportowa i rekreacyjna</text:span></text:p>
              </text:list-item>
              <text:list-item>
                <text:p text:style-name="P73"><text:span text:style-name="T22">Duża ilość trenów zielonych</text:span></text:p>
              </text:list-item>
              <text:list-item>
                <text:p text:style-name="P73"><text:span text:style-name="T22">Dom Dziennego Pobytu</text:span></text:p>
              </text:list-item>
              <text:list-item>
                <text:p text:style-name="P73"><text:span text:style-name="T22">Usługi opiekuńcze</text:span></text:p>
              </text:list-item>
              <text:list-item>
                <text:p text:style-name="P73"><text:span text:style-name="T22">Istnienie lokalnych mediów</text:span></text:p>
              </text:list-item>
              <text:list-item>
                <text:p text:style-name="P73"><text:span text:style-name="T22">Organizacje i stowarzyszenia działające na rzecz seniorów</text:span></text:p>
              </text:list-item>
              <text:list-item>
                <text:p text:style-name="P73"><text:span text:style-name="T22">Samorząd miasta i powiatu (polityka senioralna obecny priorytet)</text:span></text:p>
              </text:list-item>
            </text:list>
          </table:table-cell>
          <table:table-cell table:style-name="Tabela3.C2" office:value-type="string">
            <text:p text:style-name="P1"><text:span text:style-name="T20">SŁABE STRONY</text:span></text:p>
            <text:list xml:id="list4555559962335525641" text:style-name="WWNum7">
              <text:list-item>
                <text:p text:style-name="P75"><text:span text:style-name="T22">Niewystarczająca dostępność usług medycznych i rehabilitacyjnych</text:span></text:p>
              </text:list-item>
              <text:list-item>
                <text:p text:style-name="P75"><text:span text:style-name="T22">Słaby przepływ informacji do osób starszych</text:span></text:p>
              </text:list-item>
              <text:list-item>
                <text:p text:style-name="P75"><text:span text:style-name="T22">Brak <text:s/>animatorów <text:s/>aktywności fizycznej seniorów</text:span></text:p>
              </text:list-item>
              <text:list-item>
                <text:p text:style-name="P75"><text:span text:style-name="T22">Niewystarczająca ilość <text:s/>imprez rekreacyjno sportowych dla seniorów</text:span></text:p>
              </text:list-item>
              <text:list-item>
                <text:p text:style-name="P75"><text:span text:style-name="T22">Niewystarczająca ilość środków na usługi opiekuńcze</text:span></text:p>
              </text:list-item>
              <text:list-item>
                <text:p text:style-name="P75"><text:span text:style-name="T22">Brak lekarza geriatry</text:span></text:p>
              </text:list-item>
              <text:list-item>
                <text:p text:style-name="P75"><text:span text:style-name="T22">Brak skoordynowanej informacji <text:s/>skierowanej do seniorów</text:span></text:p>
              </text:list-item>
              <text:list-item>
                <text:p text:style-name="P75"><text:span text:style-name="T22">Niewystarczająca ilość ścieżek rowerowych</text:span></text:p>
              </text:list-item>
            </text:list>
          </table:table-cell>
        </table:table-row>
        <table:table-row table:style-name="Tabela3.3">
          <table:table-cell table:style-name="Tabela3.A2" office:value-type="string">
            <text:p text:style-name="P41"><text:span text:style-name="T20">ZEWNETRZNE</text:span></text:p>
            <text:p text:style-name="P41"><text:span text:style-name="T20">CZYNNIKI</text:span></text:p>
          </table:table-cell>
          <table:table-cell table:style-name="Tabela3.B3" office:value-type="string">
            <text:p text:style-name="P1"><text:span text:style-name="T20">SZANSE</text:span></text:p>
            <text:list xml:id="list5807411732248984786" text:style-name="WWNum6">
              <text:list-item>
                <text:p text:style-name="P74"><text:span text:style-name="T22">Zalew Zegrzyński tereny zieleni wokół miasta</text:span></text:p>
              </text:list-item>
              <text:list-item>
                <text:p text:style-name="P74"><text:span text:style-name="T22">Bliskość stolicy </text:span></text:p>
              </text:list-item>
              <text:list-item>
                <text:p text:style-name="P74"><text:span text:style-name="T22">Sprawna komunikacja</text:span></text:p>
              </text:list-item>
              <text:list-item>
                <text:p text:style-name="P74"><text:span text:style-name="T22">Polityka senioralna </text:span></text:p>
              </text:list-item>
            </text:list>
          </table:table-cell>
          <table:table-cell table:style-name="Tabela3.C3" office:value-type="string">
            <text:p text:style-name="P1"><text:span text:style-name="T20">ZAGROŻENIA</text:span></text:p>
            <text:list xml:id="list7566024655737101720" text:style-name="WWNum8">
              <text:list-item>
                <text:p text:style-name="P76"><text:span text:style-name="T22">Niewystarczająca ilość środków finansowych na realizację celów <text:s/>w stosunku wzrastającej liczby seniorów.</text:span></text:p>
              </text:list-item>
              <text:list-item>
                <text:p text:style-name="P76"><text:span text:style-name="T22">Bliskość Warszawy ogranicza możliwość organizacji imprez w Legionowie</text:span></text:p>
              </text:list-item>
              <text:list-item>
                <text:p text:style-name="P76"><text:span text:style-name="T22">Ograniczana ilość usług lekarskich specjalistycznych zagraża pogorszeniu stanu zdrowotnego seniorów.</text:span></text:p>
              </text:list-item>
              <text:list-item>
                <text:p text:style-name="P76"><text:span text:style-name="T22">Ubożenie części społeczeństwa –emerytów i rencistów</text:span></text:p>
              </text:list-item>
            </text:list>
          </table:table-cell>
        </table:table-row>
      </table:table>
      <text:p text:style-name="P3"><text:span text:style-name="T16">opr. Bożena Males</text:span></text:p>
      <text:p text:style-name="P13"/>
      <text:p text:style-name="P3"><text:span text:style-name="T3">5.2 Sfera obywatelska</text:span></text:p>
      <text:p text:style-name="P8"/>
      <text:p text:style-name="P3"><text:span text:style-name="T7">Także w sferze obywatelskiej mocną stroną jest przede wszystkim kapitał ludzki, jakim dysponuje Legionowo w grupie seniorów oraz infrastruktura społeczna: basen, miejski ośrodek kultury, hala sportowa Arena wraz przyległym kompleksem boisk sportowych, park zdrowia, do budowy którego Miasto Legionowo przystąpiło we wrześniu 2014. Także dogodna lokalizacja urzędów w centrum miasta, do którego najłatwiej dojechać komunikacją publiczną, wskazywana jest przez osoby starsze mieszkające w Legionowie, jako mocna strona miasta. Wśród słabości znalazło się na pierwszym miejscu cyfrowe wykluczenie seniorów, bariery architektoniczne, gęsta zabudowa miasta czy słabo rozwinięty transport lokalny.</text:span></text:p>
      <text:p text:style-name="P8"/>
      <text:p text:style-name="P3"><text:span text:style-name="T7">Z punktu widzenia aktywności obywatelskiej zespół jako szanse wskazał bliskość stolicy, dobrą z nią komunikację, jak również dobrą komunikację z resztą Polski. Szansą w opinii członków zespołu opracowującego analizę SWOT, jest także napływ mieszkańców z Warszawy, jak </text:span><text:soft-page-break/><text:span text:style-name="T7">również fakt, że Legionowo jest stolicą powiatu. Co ciekawe, te same czynniki mogą być, według zespołu opracowującego analizę, postrzegane również jako zagrożenia. Wśród szans wskazano również to, że polityka senioralna stanowi jeden z priorytetów władz miasta. Obawy natomiast budzi zmniejszenie puli środków Unii Europejskiej na projekty, które obejmują seniorów i działania na ich rzecz.</text:span></text:p>
      <text:p text:style-name="P8"/>
      <text:p text:style-name="P10"/>
      <text:p text:style-name="P10"/>
      <text:p text:style-name="P10"/>
      <text:p text:style-name="P2"><text:span text:style-name="T7">Analiza SWOT - temat „Senior - sfera obywatelska w Legionowie”</text:span></text:p>
      <text:p text:style-name="P8"/>
      <table:table table:name="Tabela4" table:style-name="Tabela4">
        <table:table-column table:style-name="Tabela4.A"/>
        <table:table-column table:style-name="Tabela4.B"/>
        <table:table-column table:style-name="Tabela4.C"/>
        <table:table-row table:style-name="Tabela4.1">
          <table:table-cell table:style-name="Tabela4.A1" office:value-type="string">
            <text:p text:style-name="P21"/>
          </table:table-cell>
          <table:table-cell table:style-name="Tabela4.B1" office:value-type="string">
            <text:p text:style-name="P1"><text:span text:style-name="T20">POZYTYWNE</text:span></text:p>
          </table:table-cell>
          <table:table-cell table:style-name="Tabela4.B1" office:value-type="string">
            <text:p text:style-name="P1"><text:span text:style-name="T20">NEGATYWNE</text:span></text:p>
          </table:table-cell>
        </table:table-row>
        <table:table-row table:style-name="Tabela4.2">
          <table:table-cell table:style-name="Tabela4.A2" office:value-type="string">
            <text:p text:style-name="P25"><text:span text:style-name="T20">WEWNĘTRZNE</text:span></text:p>
            <text:p text:style-name="P25"><text:span text:style-name="T20">CZYNNIKI</text:span></text:p>
          </table:table-cell>
          <table:table-cell table:style-name="Tabela4.B2" office:value-type="string">
            <text:p text:style-name="P1"><text:span text:style-name="T20">MOCNE STRONY</text:span></text:p>
            <text:p text:style-name="P78"/>
            <text:p text:style-name="P77"><text:span text:style-name="T22">Kapitał ludzki (emeryci – wiedza i doświadczenie, wykształcenie)</text:span></text:p>
            <text:p text:style-name="P77"><text:span text:style-name="T22">Infrastruktura (basen, Arena, Park Seniora, Ratusz, Centrum Komunikacji, Dom Kultury), Ośrodki zdrowia, Sąd, </text:span></text:p>
            <text:p text:style-name="P77"><text:span text:style-name="T22">duże zagęszczenie (łatwość dotarcia)</text:span></text:p>
            <text:p text:style-name="P77"><text:span text:style-name="T22">NGO, kościoły, wspólnoty</text:span></text:p>
            <text:p text:style-name="P77"><text:span text:style-name="T22">System SMS, strona WWW</text:span></text:p>
            <text:p text:style-name="P77"><text:span text:style-name="T22">Dobra lokalizacja ważnych instytucji</text:span></text:p>
          </table:table-cell>
          <table:table-cell table:style-name="Tabela4.C2" office:value-type="string">
            <text:p text:style-name="P1"><text:span text:style-name="T20">SŁABE STRONY</text:span></text:p>
            <text:p text:style-name="P80"/>
            <text:p text:style-name="P79"><text:span text:style-name="T22">Seniorzy – e-wykluczenie </text:span></text:p>
            <text:p text:style-name="P79"><text:span text:style-name="T22">Duża urbanizacja, duże zagęszczenie</text:span></text:p>
            <text:p text:style-name="P79"><text:span text:style-name="T22">Bariery architektoniczne</text:span></text:p>
            <text:p text:style-name="P79"><text:span text:style-name="T22">Niedostateczny transport lokalny</text:span></text:p>
            <text:p text:style-name="P79"><text:span text:style-name="T22">NGO – słabe </text:span></text:p>
            <text:p text:style-name="P79"><text:span text:style-name="T22">Ograniczony budżet gminy</text:span></text:p>
            <text:p text:style-name="P79"><text:span text:style-name="T22">Wymagający poprawienia system SMS</text:span></text:p>
          </table:table-cell>
        </table:table-row>
        <table:table-row table:style-name="Tabela4.2">
          <table:table-cell table:style-name="Tabela4.A2" office:value-type="string">
            <text:p text:style-name="P25"><text:span text:style-name="T20">ZEWNETRZNE</text:span></text:p>
            <text:p text:style-name="P25"><text:span text:style-name="T20">CZYNNIKI</text:span></text:p>
          </table:table-cell>
          <table:table-cell table:style-name="Tabela4.B3" office:value-type="string">
            <text:p text:style-name="P1"><text:span text:style-name="T20">SZANSE</text:span></text:p>
            <text:p text:style-name="P78"/>
            <text:p text:style-name="P77"><text:span text:style-name="T22">Bliskość Warszawy</text:span></text:p>
            <text:p text:style-name="P77"><text:span text:style-name="T22">Lasy – tereny zielone</text:span></text:p>
            <text:p text:style-name="P77"><text:span text:style-name="T22">Miasto powiatowe</text:span></text:p>
            <text:p text:style-name="P77"><text:span text:style-name="T22">Dobra komunikacja z Warszawą, resztą Polski (PKP, SKM)</text:span></text:p>
            <text:p text:style-name="P77"><text:span text:style-name="T22">Napływ warszawiaków i innych mieszkańców Polski</text:span></text:p>
            <text:p text:style-name="P77"><text:span text:style-name="T22">Seniorzy – jeden z głównych aspektów polityki społecznej (polityka senioralna – obecny priorytet)</text:span></text:p>
          </table:table-cell>
          <table:table-cell table:style-name="Tabela4.C3" office:value-type="string">
            <text:p text:style-name="P1"><text:span text:style-name="T20">ZAGROŻENIA</text:span></text:p>
            <text:p text:style-name="P80"/>
            <text:p text:style-name="P79"><text:span text:style-name="T22">Bliskość Warszawy</text:span></text:p>
            <text:p text:style-name="P79"><text:span text:style-name="T22">Zakończenie / zmniejszenie środków zewnętrznych (unijnych itp.)</text:span></text:p>
            <text:p text:style-name="P79"><text:span text:style-name="T22">Napływ nowych mieszkańców</text:span></text:p>
            <text:p text:style-name="P79"><text:span text:style-name="T22">Brak terenów do rozwoju</text:span></text:p>
            <text:p text:style-name="P79"><text:span text:style-name="T22">Brak inwestycji</text:span></text:p>
            <text:p text:style-name="P21"/>
          </table:table-cell>
        </table:table-row>
      </table:table>
      <text:p text:style-name="P13"/>
      <text:p text:style-name="P3"><text:span text:style-name="T3">5.3 Edukacja i kultura</text:span></text:p>
      <text:p text:style-name="P71"/>
      <text:p text:style-name="P69"><text:span text:style-name="T9">Podobnie jak w pozostałych dwóch dziedzinach także w sferze edukacji i kultury jako największy atut społeczności seniorów legionowskich jest wymieniany kapitał ludzki - posiadana przez starsze osoby wiedza, doświadczenie i, co być może najważniejsze, czas wolny i chęć do działania. Następną w kolejności mocną stroną jest według członków zespołu pracującego nad analizą dobrze rozwinięta infrastruktura miejska w postaci instytucji kultury takich, jak ośrodek kultury, biblioteki, muzeum itp. Jako siła postrzegana jest również administracja samorządowa, która dba o stabilność budżetu, a zarazem jest otwarta i zainteresowana problemami mieszkańców. </text:span></text:p>
      <text:p text:style-name="P71"/>
      <text:p text:style-name="P69"><text:span text:style-name="T9">Podobnie, jak w innych sferach, niektóre mocne strony są, według uczestników prac analitycznych, również słabościami lokalnej społeczności. Tak myślą o kapitale ludzkim, który </text:span><text:soft-page-break/><text:span text:style-name="T9">pozostaje w większości niewykorzystany, czy budżecie, który jest co prawda stabilny, ale w zakresie oferty edukacyjnej i kulturalnej, skierowanej do seniorów, ograniczony.</text:span></text:p>
      <text:p text:style-name="P71"/>
      <text:p text:style-name="P69"><text:span text:style-name="T9">Wśród szans ponownie wymianiana jest bliskość stolicy i napływ stamtąd nowych mieszkańców, którzy wnoszą również nowy potencjał. Szans seniorzy upatrują również w możliwościach pozyskania środków zewnętrznych na edukację i kulturę skierowane do osób starszych oraz w rozwoju organizacji pozarządowych, działających na ich rzecz. Zagrożeniem jest natomiast m.in. zmniejszająca się pula środków UE, ogólny kryzys kultury, ubożenie społeczeństwa, ale także niechęć starszych osób do zmian i brak tradycji, i utożsamiania się z miastem.</text:span></text:p>
      <text:p text:style-name="P10"/>
      <text:p text:style-name="P10"/>
      <text:p text:style-name="P2"><text:span text:style-name="T7">Analiza SWOT - temat „Senior - edukacja i kultura w Legionowie”</text:span></text:p>
      <text:p text:style-name="P71"/>
      <table:table table:name="Tabela5" table:style-name="Tabela5">
        <table:table-column table:style-name="Tabela5.A"/>
        <table:table-column table:style-name="Tabela5.B"/>
        <table:table-column table:style-name="Tabela5.C"/>
        <table:table-row table:style-name="Tabela5.1">
          <table:table-cell table:style-name="Tabela5.A1" office:value-type="string">
            <text:p text:style-name="P22"/>
          </table:table-cell>
          <table:table-cell table:style-name="Tabela5.B1" office:value-type="string">
            <text:p text:style-name="P1"><text:span text:style-name="T20">POZYTYWNE</text:span></text:p>
          </table:table-cell>
          <table:table-cell table:style-name="Tabela5.B1" office:value-type="string">
            <text:p text:style-name="P1"><text:span text:style-name="T20">NEGATYWNE</text:span></text:p>
          </table:table-cell>
        </table:table-row>
        <table:table-row table:style-name="Tabela5.2">
          <table:table-cell table:style-name="Tabela5.A2" office:value-type="string">
            <text:p text:style-name="P42"><text:span text:style-name="T20">WEWNĘTRZNE</text:span></text:p>
            <text:p text:style-name="P42"><text:span text:style-name="T20">CZYNNIKI</text:span></text:p>
          </table:table-cell>
          <table:table-cell table:style-name="Tabela5.B2" office:value-type="string">
            <text:p text:style-name="P1"><text:span text:style-name="T23">MOCNE STRONY</text:span></text:p>
            <text:p text:style-name="P24"/>
            <text:list xml:id="list813898588384566491" text:style-name="WWNum32">
              <text:list-item>
                <text:p text:style-name="P62"><text:span text:style-name="T22">Duży Kapitał Ludzki (wiedza, doświadczenie)</text:span></text:p>
              </text:list-item>
              <text:list-item>
                <text:p text:style-name="P62"><text:span text:style-name="T22">Infrastruktura (MOK, biblioteki, szkoła, Arena, Muzeum, itp.)</text:span></text:p>
              </text:list-item>
              <text:list-item>
                <text:p text:style-name="P62"><text:span text:style-name="T22">Zaplecze administracyjne (miasto otwarte, zainteresowane)</text:span></text:p>
              </text:list-item>
              <text:list-item>
                <text:p text:style-name="P62"><text:span text:style-name="T22">Duże zagęszczenie (łatwiej dotrzeć)</text:span></text:p>
              </text:list-item>
              <text:list-item>
                <text:p text:style-name="P62"><text:span text:style-name="T22">Trwały i stabilny budżet</text:span></text:p>
              </text:list-item>
              <text:list-item>
                <text:p text:style-name="P62"><text:span text:style-name="T22">Dużo terenów zielonych</text:span></text:p>
              </text:list-item>
              <text:list-item>
                <text:p text:style-name="P62"><text:span text:style-name="T22">Posiadanie oferty (kultura)</text:span></text:p>
              </text:list-item>
              <text:list-item>
                <text:p text:style-name="P62"><text:span text:style-name="T22">System SMS</text:span></text:p>
              </text:list-item>
            </text:list>
            <text:p text:style-name="P43"/>
          </table:table-cell>
          <table:table-cell table:style-name="Tabela5.C2" office:value-type="string">
            <text:p text:style-name="P1"><text:span text:style-name="T23">SŁABE STRONY</text:span></text:p>
            <text:p text:style-name="P24"/>
            <text:list xml:id="list2566119148186949034" text:style-name="WWNum33">
              <text:list-item>
                <text:p text:style-name="P63"><text:span text:style-name="T22">Kapitał ludzki bierny / nie wykorzystany, prokult / słabo rozwinięte</text:span></text:p>
              </text:list-item>
              <text:list-item>
                <text:p text:style-name="P63"><text:span text:style-name="T22">Bariery architektoniczne (infrastruktura, transport)</text:span></text:p>
              </text:list-item>
              <text:list-item>
                <text:p text:style-name="P63"><text:span text:style-name="T22">Urbanizacja (zagęszczenie), słabe organizacje pozarządowe</text:span></text:p>
              </text:list-item>
              <text:list-item>
                <text:p text:style-name="P63"><text:span text:style-name="T22">Ograniczony budżet (41.3% edukacja młodych)</text:span></text:p>
              </text:list-item>
              <text:list-item>
                <text:p text:style-name="P63"><text:span text:style-name="T22">Brak dostępu (bezpłatna)</text:span></text:p>
              </text:list-item>
              <text:list-item>
                <text:p text:style-name="P63"><text:span text:style-name="T22">Wymaga poprawy SMS</text:span></text:p>
              </text:list-item>
            </text:list>
          </table:table-cell>
        </table:table-row>
        <table:table-row table:style-name="Tabela5.2">
          <table:table-cell table:style-name="Tabela5.A3" office:value-type="string">
            <text:p text:style-name="P42"><text:span text:style-name="T20">ZEWNETRZNE</text:span></text:p>
            <text:p text:style-name="P42"><text:span text:style-name="T20">CZYNNIKI</text:span></text:p>
          </table:table-cell>
          <table:table-cell table:style-name="Tabela5.B3" office:value-type="string">
            <text:p text:style-name="P1"><text:span text:style-name="T23">SZANSE</text:span></text:p>
            <text:list xml:id="list5074846926345387325" text:style-name="WWNum34">
              <text:list-item>
                <text:p text:style-name="P64"><text:span text:style-name="T22">Bliskość Warszawy</text:span></text:p>
              </text:list-item>
              <text:list-item>
                <text:p text:style-name="P64"><text:span text:style-name="T22">Moda na seniora</text:span></text:p>
              </text:list-item>
              <text:list-item>
                <text:p text:style-name="P64"><text:span text:style-name="T22">Pozyskiwanie środków finansowych (UE, EOG, ASOS)</text:span></text:p>
              </text:list-item>
              <text:list-item>
                <text:p text:style-name="P64"><text:span text:style-name="T22">Duża siła wyborcza</text:span></text:p>
              </text:list-item>
              <text:list-item>
                <text:p text:style-name="P64"><text:span text:style-name="T22">Rozwój organizacji pozarządowych</text:span></text:p>
              </text:list-item>
              <text:list-item>
                <text:p text:style-name="P64"><text:span text:style-name="T22">Napływ inicjatyw, warszawiaków</text:span></text:p>
              </text:list-item>
              <text:list-item>
                <text:p text:style-name="P64"><text:span text:style-name="T22">Węzeł komunikacyjny</text:span></text:p>
              </text:list-item>
            </text:list>
            <text:p text:style-name="P23"/>
          </table:table-cell>
          <table:table-cell table:style-name="Tabela5.C3" office:value-type="string">
            <text:p text:style-name="P1"><text:span text:style-name="T23">ZAGROZENIA</text:span></text:p>
            <text:list xml:id="list4611629544355466836" text:style-name="WWNum35">
              <text:list-item>
                <text:p text:style-name="P65"><text:span text:style-name="T22">Bliskość Warszawy (brak zaangażowania)</text:span></text:p>
              </text:list-item>
              <text:list-item>
                <text:p text:style-name="P65"><text:span text:style-name="T22">Kurczenie się środków UE itp.</text:span></text:p>
              </text:list-item>
              <text:list-item>
                <text:p text:style-name="P65"><text:span text:style-name="T22">Ubożenie społeczeństwa</text:span></text:p>
              </text:list-item>
              <text:list-item>
                <text:p text:style-name="P65"><text:span text:style-name="T22">Ogólny kryzys kultury</text:span></text:p>
              </text:list-item>
              <text:list-item>
                <text:p text:style-name="P65"><text:span text:style-name="T22">Napływ / sypialnia</text:span></text:p>
              </text:list-item>
              <text:list-item>
                <text:p text:style-name="P65"><text:span text:style-name="T22">Niechęć do zmian</text:span></text:p>
              </text:list-item>
              <text:list-item>
                <text:p text:style-name="P65"><text:span text:style-name="T22">Brak tradycji i tożsamości z miastem</text:span></text:p>
              </text:list-item>
            </text:list>
            <text:p text:style-name="P23"/>
          </table:table-cell>
        </table:table-row>
      </table:table>
      <text:p text:style-name="P71"/>
      <text:p text:style-name="P11"/>
      <text:p text:style-name="P36"><text:span text:style-name="T3">6. Zdiagnozowane problemy</text:span></text:p>
      <text:p text:style-name="P8"/>
      <text:p text:style-name="P3"><text:span text:style-name="T7">Opisane wcześniej etapy prac nad Strategią stworzyły bazę, na podstawie której zespoły robocze mogły przeprowadzić diagnozę problemów starszych mieszkańców Legionowa. W toku dyskusji i analiz, przy wykorzystaniu osobistych doświadczeń legionowskich seniorów, którzy uczestniczyli w pracach zespołów roboczych, możliwe było wyodrębnienie i opisanie głównych problemów, dotyczących starszych mieszkańców miasta, i ich opisanie poprzez rozbicie na problemy szczegółowe. Zgodnie z założeniami projektu, problemy diagnozowane były w trzech podstawowych sferach życia, tj. zdrowia i rekreacji, aktywności obywatelskiej oraz edukacji i kultury. Owocem prac warsztatowych było sformułowanie następujących problemów:</text:span></text:p>
      <text:p text:style-name="P3"><text:span text:style-name="T7">1) w sferze zdrowia i rekreacji - </text:span><text:span text:style-name="T8">brak skutecznych działań ukierunkowanych na utrzymanie zdrowia i aktywności fizycznej seniorów</text:span></text:p>
      <text:list xml:id="list3300544131332112005" text:style-name="WWNum9">
        <text:list-item>
          <text:p text:style-name="P81"><text:span text:style-name="T7">dostęp do specjalistycznej <text:s/>opieki lekarskiej, profilaktyki i rehabilitacji</text:span></text:p>
        </text:list-item>
      </text:list>
      <text:list xml:id="list2938704978578220717" text:style-name="WWNum45">
        <text:list-item>
          <text:p text:style-name="P49"><text:span text:style-name="T7">brak skoordynowanej informacji o wolnych miejscach u lekarzy specjalistów</text:span></text:p>
        </text:list-item>
        <text:list-item>
          <text:p text:style-name="P49"><text:span text:style-name="T7">mała dostępność <text:s/>bezpłatnych zabiegów <text:s/>fizjoterapii <text:s/>i rehabilitacji</text:span></text:p>
        </text:list-item>
        <text:list-item>
          <text:p text:style-name="P49"><text:span text:style-name="T7">niedostateczna informacja o badaniach profilaktycznych</text:span></text:p>
        </text:list-item>
      </text:list>
      <text:list xml:id="list143007264159342" text:continue-list="list3300544131332112005" text:style-name="WWNum9">
        <text:list-item>
          <text:p text:style-name="P81"><text:span text:style-name="T7">sprawność fizyczna legionowskich seniorów</text:span></text:p>
        </text:list-item>
      </text:list>
      <text:list xml:id="list3850224391485972946" text:style-name="WWNum46">
        <text:list-item>
          <text:p text:style-name="P50"><text:span text:style-name="T7">zbyt mało miejsc w mieście gdzie seniorzy mieli by dostęp do ćwiczeń rehabilitacyjnych <text:s/>skierowanych wyłącznie dla osób starszych</text:span></text:p>
        </text:list-item>
        <text:list-item>
          <text:p text:style-name="P50"><text:span text:style-name="T7">problem z zapisami na basen</text:span></text:p>
        </text:list-item>
        <text:list-item>
          <text:p text:style-name="P50"><text:span text:style-name="T7">brak w mieście <text:s/>wystarczającej liczby placów <text:s/>rekreacji ruchowej</text:span></text:p>
        </text:list-item>
        <text:list-item>
          <text:p text:style-name="P50"><text:span text:style-name="T7">niedostateczna sieć ścieżek rowerowych</text:span></text:p>
        </text:list-item>
        <text:list-item>
          <text:p text:style-name="P50"><text:span text:style-name="T7">mała aktywność seniorów <text:s text:c="2"/>w legionowskich <text:s/>do ćwiczeń usprawniających</text:span></text:p>
        </text:list-item>
      </text:list>
      <text:list xml:id="list143007271165123" text:continue-list="list143007264159342" text:style-name="WWNum9">
        <text:list-item>
          <text:p text:style-name="P81"><text:span text:style-name="T7">organizacja czasu wolnego legionowskich seniorów</text:span></text:p>
        </text:list-item>
      </text:list>
      <text:list xml:id="list7802443758115629319" text:style-name="WWNum47">
        <text:list-item>
          <text:p text:style-name="P51"><text:span text:style-name="T7">niewystarczający przepływ informacji o imprezach kulturalnych i turystycznych organizowanych w mieście</text:span></text:p>
        </text:list-item>
        <text:list-item>
          <text:p text:style-name="P51"><text:span text:style-name="T7">zaangażowanie animatorów w instytucjach miejskich</text:span></text:p>
        </text:list-item>
        <text:list-item>
          <text:p text:style-name="P51"><text:span text:style-name="T7">problem konkurencyjności wycieczek organizowanych przez instytucje miejskie</text:span></text:p>
        </text:list-item>
        <text:list-item>
          <text:p text:style-name="P51"><text:span text:style-name="T7">dopasowanie <text:s/>repertuaru imprez w Sali widowiskowej czy MOK-u do potrzeb osób starszych</text:span></text:p>
        </text:list-item>
      </text:list>
      <text:list xml:id="list143007272158087" text:continue-list="list143007271165123" text:style-name="WWNum9">
        <text:list-item>
          <text:p text:style-name="P81"><text:span text:style-name="T7">usługi opiekuńcze dla osób w podeszłym wieku w Legionowie</text:span></text:p>
        </text:list-item>
      </text:list>
      <text:list xml:id="list8543831174151446410" text:style-name="WWNum48">
        <text:list-item>
          <text:p text:style-name="P84"><text:span text:style-name="T7">mała ilość miejsc dla seniorów w domach dziennego pobytu lub w punktach opiekuńczych</text:span></text:p>
        </text:list-item>
        <text:list-item>
          <text:p text:style-name="P84"><text:span text:style-name="T7">brak konkretnej informacji o dostępności i cenach usług opiekuńczych <text:s/>na terenie miasta</text:span></text:p>
        </text:list-item>
        <text:list-item>
          <text:p text:style-name="P84"><text:span text:style-name="T7">niewystarczający stan usług opiekuńczych w mieście</text:span></text:p>
        </text:list-item>
      </text:list>
      <text:p text:style-name="P3"><text:span text:style-name="T8">2) w sferze aktywności obywatelskiej - </text:span><text:span text:style-name="T7">niska aktywność obywatelska mieszkańców Legionowa w wieku 60+</text:span></text:p>
      <text:list xml:id="list6433843696745331571" text:style-name="WWNum10">
        <text:list-item>
          <text:p text:style-name="P85"><text:span text:style-name="T7">brak zainteresowania ze strony seniorów sprawami publicznymi</text:span></text:p>
        </text:list-item>
      </text:list>
      <text:list xml:id="list2382305337551816108" text:style-name="WWNum42">
        <text:list-item>
          <text:p text:style-name="P86"><text:span text:style-name="T7">brak nawyku brania w swoje ręce, a w konsekwencji bierność i roszczeniowość seniorów</text:span></text:p>
        </text:list-item>
        <text:list-item>
          <text:p text:style-name="P86"><text:span text:style-name="T7">brak wiedzy na temat możliwości włączenia się w działania obywatelskie w środowisku lokalnym</text:span></text:p>
        </text:list-item>
        <text:list-item>
          <text:p text:style-name="P86"><text:span text:style-name="T7">postrzeganie organizacji pozarządowych jako realizatorów usług, a nie miejsca na współdziałanie</text:span></text:p>
        </text:list-item>
        <text:list-item>
          <text:p text:style-name="P86"><text:span text:style-name="T7">niedostateczna wiedza na temat reprezentantów (politycy, Rada Seniorów, Rada Miasta)</text:span></text:p>
        </text:list-item>
        <text:list-item>
          <text:p text:style-name="P86"><text:span text:style-name="T7">niedostateczna wiedza o: ankietach, konsultacjach społecznych, inicjatywach lokalnych itd.</text:span></text:p>
        </text:list-item>
      </text:list>
      <text:list xml:id="list143007277157670" text:continue-list="list6433843696745331571" text:style-name="WWNum10">
        <text:list-item>
          <text:p text:style-name="P85"><text:span text:style-name="T7">niechęć do aktywności obywatelskiej</text:span></text:p>
        </text:list-item>
      </text:list>
      <text:list xml:id="list7889822077847447269" text:style-name="WWNum43">
        <text:list-item>
          <text:p text:style-name="P52"><text:soft-page-break/><text:span text:style-name="T7">problemy adaptacyjne wynikające z gwałtownego zaniechania aktywności zawodowej i/lub opuszczenia przez rodzinę (śmierć/odejście współmałżonka/ki, wyprowadzenie się dzieci, wnuków)</text:span></text:p>
        </text:list-item>
        <text:list-item>
          <text:p text:style-name="P52"><text:span text:style-name="T7">brak wiary w możliwość skutecznego wpływu na sprawy publiczne</text:span></text:p>
        </text:list-item>
        <text:list-item>
          <text:p text:style-name="P52"><text:span text:style-name="T7">poczucie braku akceptacji przez otoczenie ze względu na wiek</text:span></text:p>
        </text:list-item>
        <text:list-item>
          <text:p text:style-name="P52"><text:span text:style-name="T7">obawa przed krytyką ze strony otoczenia (rodziny, sąsiadów, znajomych)</text:span></text:p>
        </text:list-item>
        <text:list-item>
          <text:p text:style-name="P52"><text:span text:style-name="T7">przypadku podjęcia aktywności obywatelskiejbariery architektoniczne w przestrzeni miejskiej utrudniające mobilność seniorów (niedostateczna ilość ławek, toalet publicznych, niedostateczna komunikacja miejska, nieczytelne oznakowanie ulic itp.)</text:span></text:p>
        </text:list-item>
      </text:list>
      <text:list xml:id="list143007279146165" text:continue-list="list143007277157670" text:style-name="WWNum10">
        <text:list-item>
          <text:p text:style-name="P85"><text:span text:style-name="T7">marginalizowanie możliwości działań seniorów w sferze obywatelskiej</text:span></text:p>
        </text:list-item>
      </text:list>
      <text:list xml:id="list8061346787149530958" text:style-name="WWNum44">
        <text:list-item>
          <text:p text:style-name="P53"><text:span text:style-name="T7">niedocenianie potencjału osobowego i doświadczenia seniorów przez społeczeństwo, instytucje i organizacje</text:span></text:p>
        </text:list-item>
        <text:list-item>
          <text:p text:style-name="P53"><text:span text:style-name="T7">brak dedykowanej informacji dla seniorów (zły układ graficzny: nieodpowiednie litery, wielkość wydruku, kolorystyka itp., nieodpowiedni format plakatów informacyjnych, informacje umieszczone na złej wysokości, trudny język - niejasna informacja</text:span></text:p>
        </text:list-item>
        <text:list-item>
          <text:p text:style-name="P53"><text:span text:style-name="T7">niewystarczające/nieskuteczne kanały dystrybucji informacji kierowanych do seniorów: e-wykluczenie informacyjne seniorów, wymagający poprawy i rozpropagowania wśród seniorów miejski system sms, brak zarządzania informacjami dla seniorów (koordynacja informacji płynących z różnych źródeł) i scentralizowanego źródła informacji dla seniorów, niewykorzystanie potencjału istniejących kanałów informacji (apteki, instytucje, NGO, sklepy, kościoły, spółdzielnie mieszkaniowe, poczta, przystanki, lokalne media itp.), brak kanałów informacji wśród mieszkańców domków jednorodzinnych</text:span></text:p>
        </text:list-item>
        <text:list-item>
          <text:p text:style-name="P87"><text:span text:style-name="T7">niewystarczająca oferta aktywizująca seniorów do działań obywatelskich: niewystarczająca informacja ze strony lokalnych organizacji pozarządowych i administracji na temat możliwości udziału seniorów w różnych formach aktywności obywatelskiej, np. poprzez spotkania z przedstawicielami władz, NGO, politykami itd., słabość lokalnych organizacji pozarządowych (niskie standardy zarządzania, nieumiejętność pozyskiwania środków na działania, nieznajomość zasad skutecznych działań informacyjno-promocyjnych, włączania szerokiej rzeszy obywateli, w tym seniorów w swoje działania), niska partycypacyjność działań Legionowskiej Rady Seniorów, Rady Miasta, polityków (seniorzy nie wiedzą, że te ciała ich reprezentują, że mogą się do nich zwracać, albo uważają, że są zwolnieni z aktywności obywatelskiej, skoro mają reprezentantów)</text:span></text:p>
        </text:list-item>
      </text:list>
      <text:p text:style-name="P3"><text:span text:style-name="T7">3) w sferze edukacji i kultury - niska aktywność edukacyjna i kulturalna legionowskich seniorów</text:span></text:p>
      <text:list xml:id="list5001492621197861433" text:style-name="WWNum36">
        <text:list-item>
          <text:p text:style-name="P82"><text:span text:style-name="T7">postrzegania kultury jako bierne korzystanie z twórczości innych</text:span></text:p>
        </text:list-item>
      </text:list>
      <text:list xml:id="list3539660195480452396" text:style-name="WWNum49">
        <text:list-item>
          <text:p text:style-name="P54"><text:span text:style-name="T7">niewystarczająca (niezrozumienie) znajomość pojęcia – kultury</text:span></text:p>
        </text:list-item>
        <text:list-item>
          <text:p text:style-name="P54"><text:span text:style-name="T7">roszczeniowość (oczekiwanie na ofertę)</text:span></text:p>
        </text:list-item>
        <text:list-item>
          <text:p text:style-name="P54"><text:span text:style-name="T7">niewystarczająca informacja na temat oferty dedykowanej dla legionowskich seniorów</text:span></text:p>
        </text:list-item>
      </text:list>
      <text:list xml:id="list143007282172401" text:continue-list="list5001492621197861433" text:style-name="WWNum36">
        <text:list-item>
          <text:p text:style-name="P82"><text:span text:style-name="T7">niski udział w kulturze legionowskich seniorów</text:span></text:p>
        </text:list-item>
      </text:list>
      <text:list xml:id="list8793816016843748524" text:style-name="WWNum50">
        <text:list-item>
          <text:p text:style-name="P55"><text:span text:style-name="T7">niewystarczająca oferta kulturalna (Kino/Teatr)</text:span></text:p>
        </text:list-item>
        <text:list-item>
          <text:p text:style-name="P55"><text:span text:style-name="T7">brak czasu (wnuki/dorabianie)</text:span></text:p>
        </text:list-item>
        <text:list-item>
          <text:p text:style-name="P55"><text:span text:style-name="T7">brak wiary/możliwości czynnego uczestnictwa</text:span></text:p>
        </text:list-item>
        <text:list-item>
          <text:p text:style-name="P55"><text:span text:style-name="T7">centralizacja wydarzeń (większość rzeczy dzieje się w Ratuszu lub w centrum, utrudnianie dostępu, chorym, niepełnosprawnym, dalej mieszkającym)</text:span></text:p>
        </text:list-item>
        <text:list-item>
          <text:p text:style-name="P55"><text:span text:style-name="T7">brak sztuki w przestrzeni miejskiej</text:span></text:p>
        </text:list-item>
        <text:list-item>
          <text:p text:style-name="P55"><text:span text:style-name="T7">brak stałej oferty (oferta okazjonalna/ sezonowa)</text:span></text:p>
        </text:list-item>
      </text:list>
      <text:list xml:id="list143007284143473" text:continue-list="list143007282172401" text:style-name="WWNum36">
        <text:list-item>
          <text:p text:style-name="P82"><text:span text:style-name="T7">brak dostępu do szerokiej i zróżnicowanej oferty edukacyjnej</text:span></text:p>
        </text:list-item>
      </text:list>
      <text:list xml:id="list8386403849243469041" text:style-name="WWNum51">
        <text:list-item>
          <text:p text:style-name="P56"><text:span text:style-name="T7">brak oferty krótkich kursów, dających konkretne umiejętności</text:span></text:p>
        </text:list-item>
        <text:list-item>
          <text:p text:style-name="P56"><text:span text:style-name="T7">brak zróżnicowanej oferty warsztatowej (np.: ogrodnictwo, nowoczesne technologie)</text:span></text:p>
        </text:list-item>
        <text:list-item>
          <text:p text:style-name="P56"><text:span text:style-name="T7">brak oferty dla seniorów pracujących</text:span></text:p>
        </text:list-item>
        <text:list-item>
          <text:p text:style-name="P56"><text:span text:style-name="T7">brak oferty bezpłatnej</text:span></text:p>
        </text:list-item>
        <text:list-item>
          <text:p text:style-name="P56"><text:soft-page-break/><text:span text:style-name="T7">ograniczony zakres tematyczny oferowanych zajęć edukacyjnych</text:span></text:p>
        </text:list-item>
      </text:list>
      <text:list xml:id="list143007286153544" text:continue-list="list143007284143473" text:style-name="WWNum36">
        <text:list-item>
          <text:p text:style-name="P82"><text:span text:style-name="T7">niska partycypacyjność seniorów w kształtowaniu oferty edukacyjnej i kulturalnej</text:span></text:p>
        </text:list-item>
      </text:list>
      <text:list xml:id="list1942941481473870610" text:style-name="WWNum52">
        <text:list-item>
          <text:p text:style-name="P57"><text:span text:style-name="T7">niski wpływ na tematykę i organizację zajęć</text:span></text:p>
        </text:list-item>
        <text:list-item>
          <text:p text:style-name="P57"><text:span text:style-name="T7">niedocenienie potencjału osobowego i zasobów seniorów</text:span></text:p>
        </text:list-item>
        <text:list-item>
          <text:p text:style-name="P57"><text:span text:style-name="T7">brak dedykowanej informacji dla seniorów</text:span></text:p>
        </text:list-item>
        <text:list-item>
          <text:p text:style-name="P57"><text:span text:style-name="T7">niewystarczające kanały dystrybucji informacji.</text:span></text:p>
        </text:list-item>
      </text:list>
      <text:p text:style-name="P11"/>
      <text:p text:style-name="P36"><text:span text:style-name="T3">7. Określenie celów</text:span></text:p>
      <text:p text:style-name="P9"/>
      <text:p text:style-name="P5"><text:span text:style-name="T7">Identyfikacja problemów społeczności legionowskich seniorów pozwoliła na sformułowanie celów, do których osiągnięcia powinna prowadzić współpraca lokalnego samorządu, organizacji pozarządowych i samych zainteresowanych, czyli starszych mieszkańców miasta. Trudno bowiem zmieniać i poprawiać, jeśli nie wiadomo, co wymaga zmian i poprawek. </text:span></text:p>
      <text:p text:style-name="P9"/>
      <text:p text:style-name="P5"><text:span text:style-name="T7">Cele strategiczne, których osiągnięcie <text:s/>pozwoli na rozwiązanie wielu bolączek starszych mieszkańców Legionowa, a tym samy na poprawę jakości ich życia i lepszą integrację z resztą społeczności lokalnej, zostały opracowane jako odpowiedź na każdy z głównych problemów. Problemy, jak to opisano w rozdziale poprzednim, zostały zdiagnozowane i rozpoznane w trakcie prac nad strategią w poszczególnych zespołach tematycznych. Jako baza do rozważań posłużyły, poza osobistym doświadczenie i obserwacją członków zespołów tematycznych, również badania socjologiczne, przeprowadzone w ramach projektu – ankietowe, spacery i kafejki. </text:span></text:p>
      <text:p text:style-name="P9"/>
      <text:p text:style-name="P5"><text:span text:style-name="T7">Opis celów został ustrukturyzowany w ten sposób, że odpowiedzią na każdy zdiagnozowany problem główny jest cel strategiczny. Rozwinięciem idei zawartej w celu głównym i jej uszczegółowieniem są cele techniczne (CT), do których przyporządkowanych będzie cały szereg działań. Te ostatnie opisane zostały w części strategii opisującej harmonogram działań. </text:span></text:p>
      <text:p text:style-name="P9"/>
      <text:p text:style-name="P5"><text:span text:style-name="T7">Cele strategiczne, mające wyznaczać kierunek działań na rzecz seniorów w Legionowie, określono - podobnie jak problemy - w kontekście trzech sfer życia lokalnej społeczności, a więc zdrowia i rekreacji, sfery obywatelskiej oraz edukacji i kultury. W dalszej części tego rozdziału przedstawione zostały cele główne wypracowane w toku spotkań zespołów tematycznych oraz przypisane do każdego z nich cele techniczne.</text:span></text:p>
      <text:p text:style-name="P9"/>
      <text:p text:style-name="P5"><text:span text:style-name="T3">7.1 </text:span><text:span text:style-name="T4">Poprawa i rozszerzenie i działań <text:s/>skierowanych na utrzymanie <text:s/>zdrowia i rozwój aktywności fizycznej legionowskich seniorów</text:span></text:p>
      <text:p text:style-name="P9"/>
      <text:p text:style-name="P5"><text:span text:style-name="T7">Sfera szeroko pojętej ochrony zdrowia, obejmującej wiedzę na temat zdrowego stylu życia, możliwości uprawiania sportu, zdrowego żywienia, ale także kwestie organizacji pracy lokalnych placówek służby zdrowia i dostępu do lekarzy specjalistów, to dla starszych mieszkańców Legionowa tematy, które, jak wskazują przeprowadzone badania ilościowe i jakościowe, cieszą się największym zainteresowaniem. Jest to bezsprzecznie jedna z najważniejszych dla seniorów sfer życia. Trudności, na jakie napotykają osoby starsze w tej kwestii są po części systemowe i trudne do rozwiązania lokalnie (jak na przykład dostęp do lekarzy specjalistów). Częściowo jednak wynikają z uwarunkowań organizacyjnych czy nieświadomości w lokalnej społeczności odnośnie potrzeb starszych mieszkańców miasta, jak również barier wynikających z ich sytuacji rodzinnej i ekonomicznej.</text:span></text:p>
      <text:p text:style-name="P9"/>
      <text:p text:style-name="P5"><text:span text:style-name="T7">Diagnoza problemów z zakresu zdrowia i rekreacji doprowadziła do sformułowania celu strategicznego „</text:span><text:span text:style-name="T8">Poprawa i rozszerzenie i działań <text:s/>skierowanych na utrzymanie <text:s/>zdrowia i rozwój aktywności fizycznej legionowskich seniorów”. Jego osiągnięcie umożliwić ma realizacja celów technicznych, przedstawionych poniżej.</text:span></text:p>
      <text:p text:style-name="P9"><text:soft-page-break/></text:p>
      <text:p text:style-name="P58"><text:span text:style-name="T7">CT(ZR)1. Zwiększenie dostępności świadczeń zdrowotnych i badań dla seniorów, obejmujące współpracę z placówkami medycznymi w celu usprawnień organizacyjnych skierowanych do seniorów, miejskie programy profilaktyki zdrowotnej skierowane do osób starszych oraz sprawny system informacyjny na temat dostępnych świadczeń i zasad ich udzielania.</text:span></text:p>
      <text:p text:style-name="P60"/>
      <text:p text:style-name="P58"><text:span text:style-name="T7">CT(ZR)2. Poprawa aktywności fizycznej legionowskich seniorów poprzez zwiększanie świadomości znaczenia ruchu dla zdrowia oraz stworzenie infrastruktury, pozwalającej osobom starszym na aktywność przy minimalnych nakładach finansowych, z uwzględnieniem preferowanej przez nich formy ruchu na świeżym powietrzu oraz ograniczeń ekonomicznych (system zniżek dla osób 60+).</text:span></text:p>
      <text:p text:style-name="P60"/>
      <text:p text:style-name="P58"><text:span text:style-name="T7">CT(ZR)3. Stworzenie w miejskich placówkach sportowych i kulturalnych oferty spędzania czasu wolnego dedykowanej seniorom, uwzględniającej ich preferencje i możliwości oraz zapewnienie sprawnego systemu informowania starszych mieszkańców o takich wydarzeniach.</text:span></text:p>
      <text:p text:style-name="P60"/>
      <text:p text:style-name="P58"><text:span text:style-name="T7">CT(ZR)4. Poprawa zakresu i jakości usług opiekuńczych w Legionowie poprzez zwiększenie liczby miejsc w domach dziennego pobytu, wspieranie inicjatyw mających na celu opiekę nad seniorami, w tym rodzinnych domów pomocy społecznej, klubów seniora, inicjowanie działań z zakresu wolontariatu i pomocy sąsiedzkiej oraz poprawę dostępności informacji na temat usług opiekuńczych dla osób starszych w mieście.</text:span></text:p>
      <text:p text:style-name="P5"><text:span text:style-name="T3">7.2 Zwiększenie aktywności obywatelskiej mieszkańców Legionowa w wieku 60+</text:span></text:p>
      <text:p text:style-name="P9"/>
      <text:p text:style-name="P5"><text:span text:style-name="T7">Zarówno badanie przeprowadzone przez SPP „Nadzieja” wśród legionowskich seniorów w 2010 roku, jak i ankieta, stanowiąca część projektu „Legionowianie 60+” wskazują na niską aktywność obywatelską seniorów. W badaniu z 2010 roku zaledwie 30% seniorów wykazała chęć zaangażowania się w życie publiczne, na przykład poprzez wolontariat i współpracę z organizacjami pozarządowymi pomimo, że zdecydowana większość z respondentów badania wskazywała wśród najważniejszych potrzeb osób starszych chęć czucia się potrzebnym i niesienia pomocy innym. W tym samym badaniu aż 72% pytanych uważało, że ludzie starsi mogą mieć wpływ na życie lokalnej społeczności. Zbliżone wnioski płyną z badania ankietowego, przeprowadzonego w ramach projektu „Legionowianie 60+”, przeprowadzonego cztery lata później. Zdecydowana większość spośród 500 ankietowanych legionowskich seniorów wykazała chęć aktywności obywatelskiej poprzez uczestnictwo w spotkaniach z władzami miasta (45%), politykami (15%) i działaczami organizacji pozarządowych (29%). Jednak już na pytanie o chęć i preferowane formy działalności <text:s/>obywatelskiej aż 21% respondentów nie wybrało żadnej odpowiedzi, co może wskazywać, że nie są zainteresowani żadną aktywnością w tej sferze. Jako przyczyny wskazywano brak sił i chęci, wynikające z wieku. To wszystko może prowadzić do wniosku, że choć seniorzy postrzegają sferę obywatelską za ważny aspekt życia i chcieliby mieć wpływ na decyzje dotyczące lokalnej społeczności, nie przekłada się to na ich aktywność w tym kierunku. Barierą są tu najczęściej stan zdrowia (niedołężność, niepełnosprawność) i niski dochód. </text:span></text:p>
      <text:p text:style-name="P9"/>
      <text:p text:style-name="P5"><text:span text:style-name="T7">Na bazie takiej diagnozy sformułowany został cel strategiczny „Zwiększenie aktywności obywatelskiej mieszkańców Legionowa w wieku 60+”. Sposobem jego osiągnięcia jest realizacja szeregu celów technicznych, które można określić następująco:</text:span></text:p>
      <text:p text:style-name="P60"/>
      <text:p text:style-name="P58"><text:span text:style-name="T7">CT(AO)1. Zmiana postaw seniorów z biernych w aktywne poprzez dostarczenie im wiedzy o możliwościach włączenia się w działania obywatelskie w środowisku lokalnym, </text:span><text:soft-page-break/><text:span text:style-name="T7">edukację w zakresie form reprezentacji obywatelskiej, w jakich mogą uczestniczyć (organy samorządu, rada seniorów) oraz narzędzi współdecydowania (konsultacje społeczne, inicjatywa lokalna).</text:span></text:p>
      <text:p text:style-name="P60"/>
      <text:p text:style-name="P58"><text:span text:style-name="T7">CT(AO)2. Budowanie motywacji seniorów do aktywności obywatelskiej poprzez zmianę postrzegania przez nich roli organizacji pozarządowych (z „ja – klient organizacji pozarządowych” na „ja – działacz organizacji pozarządowych”) przy jednoczesnym wzmacnianiu ich poczucia sprawstwa i samooceny (wskazanie mocnych stron i drzemiącego w nich potencjału), wspieraniu postaw liderskich oraz dostosowaniu przestrzeni publicznej do potrzeb seniorów.</text:span></text:p>
      <text:p text:style-name="P60"/>
      <text:p text:style-name="P58"><text:span text:style-name="T7">CT(AO)3. Zmiana sposobu postrzegania seniorów przez urzędników i pozostałych członków lokalnej społeczności jedynie poprzez pryzmat problemów zdrowotnych i zapotrzebowania na usługi opiekuńcze i wzmocnienie w świadomości mieszkańców miasta, w tym samych osób starszych, wizerunku seniora jako osoby kompetentnej i doświadczonej, mającej do zaoferowania konkretne zasoby, jak wiedza i wolny czas.</text:span></text:p>
      <text:p text:style-name="P60"/>
      <text:p text:style-name="P58"><text:span text:style-name="T7">CT(AO)4. Włączenie seniorów w codzienne życie lokalnej społeczności poprzez zmniejszenie ich wykluczenia informacyjnego, obejmujące poprawę skuteczności i dostosowanie kanałów dystrybucji informacji na temat dostępnych form aktywności obywatelskiej i inne tematy interesujące tę grupę społeczną do potrzeb osób starszych.</text:span></text:p>
      <text:p text:style-name="P19"><text:span text:style-name="T3">7.3 Zwiększenie aktywności edukacyjnej i kulturalnej legionowskich seniorów</text:span></text:p>
      <text:p text:style-name="P8"/>
      <text:p text:style-name="P3"><text:span text:style-name="T7">Z badań przeprowadzonych wśród legionowskich seniorów zarówno w 2010 roku, jak i w 2014 wynika, że starsi mieszkańcy legionowa są zainteresowani poszerzaniem wiedzy. Wyniki ankiety sprzed czterech lat pokazały, że ponad połowa respondentów chciała uczestniczyć w zajęciach wspomagających ich rozwój osobisty. Tematy, na jakie wskazywali ankietowani to wykłady na różne tematy, turystyka, koła zainteresowań związane z różnymi dziedzinami sztuki, ale także zajęcia pozwalające nabyć umiejętności praktyczne jak obsługa komputera czy telefonu komórkowego. W ankiecie przeprowadzonej w ramach projektu „Legionowianie 60+” potwierdza się zdiagnozowana wówczas chęć samodoskonalenia i poszerzania wiedzy. Niemniej jednak wydaje się, że akcenty odnośnie treści potencjalnych zajęć edukacyjnych zostały nieco inaczej rozłożone. Wyniki ankiety z 2014 roku wskazują, że prawie połowa legionowskich seniorów chciałaby pogłębić swoją wiedzę na temat zdrowia (47%). Inne dziedziny, wskazywane przez ankietowanych, potwierdzają preferencje odczytane 4 lata wcześniej. W obydwu badaniach dość duży nacisk respondenci kładą na chęć nauki obsługi komputera, telefonu komórkowego i innych urządzeń elektronicznych nowej generacji. To może wskazywać na ich poczucie wykluczenia elektronicznego, które jednak chcą niwelować.</text:span></text:p>
      <text:p text:style-name="P8"/>
      <text:p text:style-name="P3"><text:span text:style-name="T7">W przypadku kultury seniorzy deklarują chęć uczestnictwa w niej zarówno jako widzowie (koncerty, teatr), jak i czynnie, np.: udzielając się w chórze czy biorąc udział w zajęciach malarskich. Podobnie jednak, jak w przypadku aktywności obywatelskiej, za deklaracjami zainteresowania tematem i chęci uczestnictwa w wydarzeniach o charakterze edukacyjnym i kulturalnym, często nie idzie rzeczywista aktywność starszych mieszkańców miasta. </text:span></text:p>
      <text:p text:style-name="P8"/>
      <text:p text:style-name="P3"><text:span text:style-name="T7">Diagnoza istniejącej sytuacji doprowadziła w toku prac zespołu tematycznego do sformułowania celu strategicznego „Zwiększenie aktywności edukacyjnej i kulturalnej legionowskich seniorów”. Sposobem jego osiągnięcia jest realizacja szeregu celów technicznych, które można określić następująco:</text:span></text:p>
      <text:p text:style-name="P8"/>
      <text:p text:style-name="P58"><text:soft-page-break/><text:span text:style-name="T7">CT(EK)1. Poprawa możliwości czynnego uczestnictwa seniorów w kulturze i edukacji poprzez minimalizowanie bariery jaką jest odległość od miejsca organizacji zajęć i wydarzeń, wzmocnienie organizacji pozarządowych i lokalnych liderów zaangażowanych w działania kulturalne i edukacyjne dedykowane seniorom, jak również dostosowanie formy i poprawę kanałów dystrybucji informacji o tego typu wydarzeniach.</text:span></text:p>
      <text:p text:style-name="P60"/>
      <text:p text:style-name="P58"><text:span text:style-name="T7">CT(EK)2. Dostosowanie poszczególnych elementów oferty edukacyjnej dla osób starszych, takich, jak tematyka, forma i grafik zajęć oraz koszt do ich zainteresowań, potrzeb, preferencji i możliwości, z uwzględnieniem zarówno kryterium ekonomicznego, jak i czasowego (w przypadku seniorów pracujących).</text:span></text:p>
      <text:p text:style-name="P60"/>
      <text:p text:style-name="P58"><text:span text:style-name="T7">CT(EK)3. Zwiększenie partycypacji seniorów, zarówno w roli odbiorców, jak i aktywnych uczestników, w kulturze i edukacji, poprzez wypracowanie dostosowanego do ich potrzeb systemu informacji o dostępnej ofercie, jak również systemu zachęt, obejmujących m.in. wpływ na kształt oferty dla osób starszych w tych sferach oraz szersze możliwości prezentacji dokonań seniorów w tych dziedzinach, pokazujące ich potencjał i zachęcające szerszą grupę osób starszych do podjęcia aktywności. <text:s/></text:span></text:p>
      <text:p text:style-name="P7"/>
      <text:p text:style-name="P36"><text:span text:style-name="T3">8. Harmonogram działań</text:span></text:p>
      <text:p text:style-name="P9"/>
      <text:p text:style-name="P5"><text:span text:style-name="T7">Do osiągnięcia wyznaczonych celów konieczne jest zaprogramowanie szeregu działań, poprzez które zostaną one zrealizowane. Również w przypadku działań zaplanowanych w ramach „Strategii działań na rzecz seniorów - Legionowo 60+” nie może być inaczej. Sama diagnoza sytuacji i wskazanie kierunków nie poprawi sytuacji seniorów. Niezbędna jest realizacja konkretnych projektów i inicjatyw, które sprawią, że strategia senioralna miasta przyniesie wymierne efekty.</text:span></text:p>
      <text:p text:style-name="P9"/>
      <text:p text:style-name="P5"><text:span text:style-name="T7">W toku prac nad strategią zarówno zespół projektowy, jak i uczestnicy zespołów tematycznych, mieli świadomość konieczności zaproponowania, przynajmniej kilku przykładowych, inicjatyw, których realizacja pozwoli osiągnąć wyznaczone cele. Poniżej przedstawione zostały efekty prac zespołów tematycznych w postaci propozycji konkretnych działań. Zapewne nie wszystkie można podjąć od razu. Powstał jednak katalog konkretnych inicjatyw, które różne podmioty - zarówno samorząd, jak i sektor pozarządowy czy grupy aktywnych mieszkańców - mogą podjąć, by dążyć do osiągnięcia założonych celów i, finalnie, poprawy jakości życia seniorów w Legionowie.</text:span></text:p>
      <text:p text:style-name="P9"/>
      <text:p text:style-name="P5"><text:span text:style-name="T7">Propozycje działań, zebrane w toku prac zespołów tematycznych, zostały zebrane w trzy bloki, zgodnie z dziedzinami życia, którymi zajmowały się zespoły. Są one uszczegółowieniem i rozwinięciem celów technicznych, wskazaniem sposobów ich realizacji. Utworzony na tej podstawie harmonogram działań został uzupełniony w toku opracowywania materiału ze spotkań zespołów roboczych o informacje dotyczące horyzontu czasowego, podmiotu lub podmiotów odpowiedzialnych za realizację konkretnych inicjatyw, jak również proponowane wskaźniki, za pomocą których możliwa będzie ocena stopnia realizacji wyznaczonych w ten sposób celów. W harmonogramie znalazła się również propozycja możliwych źródeł finansowania dla poszczególnych zaproponowanych działań. Biorąc jednak pod uwagę strategiczny charakter dokumentu, który ma za zadanie wskazywać kierunki i ze swej natury musi cechować się elastycznością, jak również zmieniające się w czasie warunki i możliwość pojawienia się nowych, obecnie niedostępnych źródeł finansowania, nie należy tych propozycji traktować w sposób wiążący i ostateczny. Warto jednak wziąć je pod uwagę przy projektowaniu działań na rzecz legionowskich seniorów, ponieważ wynikają one z problemów i wskazówek, jakich udzielili sami zainteresowani w toku prac nad strategią.</text:span></text:p>
      <text:p text:style-name="P9"/>
      <text:p text:style-name="P5"><text:span text:style-name="T7">Podsumowując materiał wyjściowy, który posłużył do opracowania niniejszego harmonogramu, warto zauważyć, że stałym postulatem, przewijającym się przy wielu celach we wszystkich trzech sferach życia omawianych w strategii, jest kwestia sposobu dotarcia z informacjami do starszych mieszkańców Legionowa. Brak skutecznych kanałów informacyjnych i w konsekwencji pozbawianie wielu z seniorów możliwości uczestnictwa w szeregu inicjatyw do nich skierowanych, to często zgłaszanych przez nich problem. Przy kolejnych analizowanych dziedzinach regularnie jednym z działań do zrealizowania jest stworzenie odpowiedniego systemu przekazywania informacji o interesujących seniorów sprawach. Warto więc rozważyć stworzenie medium w rodzaju cyklicznie ukazującej się broszury, ewentualnie nawiązanie współpracy z lokalnymi mediami, które mogłyby cyklicznie wydawać dodatki skierowane do seniorów, w których zebrane by były wszelkiego rodzaju informacje interesujące starszych mieszkańców miasta – od kwestii oferty placówek zdrowia i ich godzin przyjęć, przez ofertę kulturalną, sportową, po zaproszenia do uczestnictwa w wydarzeniach mających charakter obywatelski: konsultacjach, spotkaniach, grupach roboczych wspierających działanie lokalnego samorządu itp. Alternatywnym rozwiązaniem może być akcja społeczna, prowadzona wspólnie </text:span><text:soft-page-break/><text:span text:style-name="T7">przez samorząd, organizacje pozarządowe i media lokalne, mająca na celu propagowanie wśród seniorów przydatnych im informacji i zachęcanie do aktywności wszelkiego rodzaju, a tym samym nie dopuszczanie do izolacji tej grupy mieszkańców. W tym wariancie warto poszukać, do sfinansowania akcji, sponsorów wśród przedsiębiorców, którzy kierują swoją ofertę do osób starszych.</text:span></text:p>
      <text:p text:style-name="P11"/>
      <text:p text:style-name="Footer"/>
      <text:p text:style-name="P3"><text:span text:style-name="T3">8.1 Zdrowie i rekreacja</text:span></text:p>
      <text:p text:style-name="P8"/>
      <table:table table:name="Tabela6" table:style-name="Tabela6">
        <table:table-column table:style-name="Tabela6.A"/>
        <table:table-column table:style-name="Tabela6.B" table:number-columns-repeated="2"/>
        <table:table-column table:style-name="Tabela6.D"/>
        <table:table-column table:style-name="Tabela6.E"/>
        <table:table-row table:style-name="Tabela6.1">
          <table:table-cell table:style-name="Tabela6.A1" table:number-columns-spanned="5" office:value-type="string">
            <text:p text:style-name="P44"><text:span text:style-name="T4">Poprawa i rozszerzenie i działań <text:s/>skierowanych na utrzymanie <text:s/>zdrowia i rozwój aktywności fizycznej legionowskich seniorów</text:span></text:p>
          </table:table-cell>
          <table:covered-table-cell/>
          <table:covered-table-cell/>
          <table:covered-table-cell/>
          <table:covered-table-cell/>
        </table:table-row>
        <table:table-row table:style-name="Tabela6.1">
          <table:table-cell table:style-name="Tabela6.A1" table:number-columns-spanned="5" office:value-type="string">
            <text:p text:style-name="P44"><text:span text:style-name="T7">CT(ZR)1. Zwiększenie dostępności świadczeń zdrowotnych i badań dla seniorów, obejmujące współpracę z placówkami medycznymi w celu usprawnień organizacyjnych skierowanych do seniorów, miejskie programy profilaktyki zdrowotnej skierowane do osób starszych oraz sprawny system informacyjny na temat dostępnych świadczeń i zasad ich udzielania.</text:span></text:p>
          </table:table-cell>
          <table:covered-table-cell/>
          <table:covered-table-cell/>
          <table:covered-table-cell/>
          <table:covered-table-cell/>
        </table:table-row>
        <table:table-row table:style-name="Tabela6.1">
          <table:table-cell table:style-name="Tabela6.A1" office:value-type="string">
            <text:p text:style-name="P1"><text:span text:style-name="T18">Proponowane działanie</text:span></text:p>
          </table:table-cell>
          <table:table-cell table:style-name="Tabela6.A1" office:value-type="string">
            <text:p text:style-name="P1"><text:span text:style-name="T18">Podmiot odpowiedzialny<text:line-break/>za realizację</text:span></text:p>
          </table:table-cell>
          <table:table-cell table:style-name="Tabela6.A1" office:value-type="string">
            <text:p text:style-name="P1"><text:span text:style-name="T18">Źródła finansowania</text:span></text:p>
          </table:table-cell>
          <table:table-cell table:style-name="Tabela6.A1" office:value-type="string">
            <text:p text:style-name="P1"><text:span text:style-name="T18">Termin realizacji</text:span></text:p>
          </table:table-cell>
          <table:table-cell table:style-name="Tabela6.A1" office:value-type="string">
            <text:p text:style-name="P1"><text:span text:style-name="T18">Wskaźnik<text:line-break/>realizacji</text:span></text:p>
          </table:table-cell>
        </table:table-row>
        <table:table-row table:style-name="Tabela6.1">
          <table:table-cell table:style-name="Tabela6.A1" office:value-type="string">
            <text:p text:style-name="P19"><text:span text:style-name="T16">Programy profilaktyki zdrowotnej skierowane do seniorów, obejmujące ofertę bezpłatnych badań dla starszych mieszkańców Legionowa</text:span></text:p>
            <text:p text:style-name="P18"/>
          </table:table-cell>
          <table:table-cell table:style-name="Tabela6.A1" office:value-type="string">
            <text:p text:style-name="Standard"><text:span text:style-name="T16">samorząd miejski</text:span></text:p>
            <text:p text:style-name="Standard"><text:span text:style-name="T16">samorząd powiatowy</text:span></text:p>
          </table:table-cell>
          <table:table-cell table:style-name="Tabela6.A1" office:value-type="string">
            <text:p text:style-name="Standard"><text:span text:style-name="T16">budżet miasta Legionowo</text:span></text:p>
            <text:p text:style-name="Standard"><text:span text:style-name="T16">budżet powiatu legionowskiego</text:span></text:p>
            <text:p text:style-name="Standard"><text:span text:style-name="T16">programy rządowe</text:span></text:p>
          </table:table-cell>
          <table:table-cell table:style-name="Tabela6.A1" office:value-type="string">
            <text:p text:style-name="P19"><text:span text:style-name="T16">Cyklicznie co roku</text:span></text:p>
          </table:table-cell>
          <table:table-cell table:style-name="Tabela6.A1" office:value-type="string">
            <text:p text:style-name="Standard"><text:span text:style-name="T16">liczba osób, które skorzystały z bezpłatnych badań</text:span></text:p>
          </table:table-cell>
        </table:table-row>
        <table:table-row table:style-name="Tabela6.1">
          <table:table-cell table:style-name="Tabela6.A1" office:value-type="string">
            <text:p text:style-name="P19"><text:span text:style-name="T16">Rozwój opieki geriatrycznej ukierunkowany na poprawę diagnostyki, leczenia i rehabilitacji</text:span></text:p>
          </table:table-cell>
          <table:table-cell table:style-name="Tabela6.A1" office:value-type="string">
            <text:p text:style-name="Standard"><text:span text:style-name="T16">zakłady opieki zdrowotnej</text:span></text:p>
            <text:p text:style-name="Standard"><text:span text:style-name="T16">organizacje pozarządowe</text:span></text:p>
          </table:table-cell>
          <table:table-cell table:style-name="Tabela6.A1" office:value-type="string">
            <text:p text:style-name="Standard"><text:span text:style-name="T16">kontrakty z NFZ</text:span></text:p>
            <text:p text:style-name="Standard"><text:span text:style-name="T16">programy rządowe</text:span></text:p>
            <text:p text:style-name="Standard"><text:span text:style-name="T16">programy UE</text:span></text:p>
            <text:p text:style-name="Standard"><text:span text:style-name="T16">fundusze norweskie i fundusze EOG</text:span></text:p>
            <text:p text:style-name="Standard"><text:span text:style-name="T16">Polsko-Szwajcarski Program Współpracy</text:span></text:p>
          </table:table-cell>
          <table:table-cell table:style-name="Tabela6.A1" office:value-type="string">
            <text:p text:style-name="P19"><text:span text:style-name="T16">w zależności od konkursów na tego typu świadczenia ogłaszanych przez NFZ oraz o terminów ogłoszenia i rozstrzygnięcia konkursów na projekty związane z ochroną zdrowia</text:span></text:p>
          </table:table-cell>
          <table:table-cell table:style-name="Tabela6.A1" office:value-type="string">
            <text:p text:style-name="P19"><text:span text:style-name="T16">liczba świadczeń tego typu udzielona w legionowskich placówkach w ciągu roku</text:span></text:p>
          </table:table-cell>
        </table:table-row>
        <table:table-row table:style-name="Tabela6.1">
          <table:table-cell table:style-name="Tabela6.A1" office:value-type="string">
            <text:p text:style-name="P19"><text:span text:style-name="T16">Edukacja dotycząca zasad prowadzenia zdrowego trybu życia obejmująca utworzenie punktów konsultacyjnych oraz broszur informacyjnych dla osób starszych </text:span></text:p>
          </table:table-cell>
          <table:table-cell table:style-name="Tabela6.A1" office:value-type="string">
            <text:p text:style-name="P19"><text:span text:style-name="T16">Samorząd i organizacje pozarządowe we współpracy z zakładami opieki zdrowotnej i lokalnymi mediami</text:span></text:p>
          </table:table-cell>
          <table:table-cell table:style-name="Tabela6.A1" office:value-type="string">
            <text:p text:style-name="Standard"><text:span text:style-name="T16">budżet miasta Legionowo</text:span></text:p>
            <text:p text:style-name="Standard"><text:span text:style-name="T16">budżet powiatu legionowskiego</text:span></text:p>
            <text:p text:style-name="Standard"><text:span text:style-name="T16">środki własne organizacji pozarządowych</text:span></text:p>
            <text:p text:style-name="Standard"><text:span text:style-name="T16">środki pozyskane od sponsorów</text:span></text:p>
          </table:table-cell>
          <table:table-cell table:style-name="Tabela6.A1" office:value-type="string">
            <text:p text:style-name="P19"><text:span text:style-name="T16">W ciągu trzech lat od chwili uchwalenia strategii <text:s/></text:span></text:p>
          </table:table-cell>
          <table:table-cell table:style-name="Tabela6.A1" office:value-type="string">
            <text:p text:style-name="Standard"><text:span text:style-name="T16">nakład broszury rozdystrybuowanej wśród starszych mieszkańców miasta</text:span></text:p>
            <text:p text:style-name="P17"/>
            <text:p text:style-name="Standard"><text:span text:style-name="T16">liczba uruchomionych punktów konsultacyjnych</text:span></text:p>
            <text:p text:style-name="P17"/>
            <text:p text:style-name="Standard"><text:span text:style-name="T16">liczba osób, które skorzystały z usług punktów konsultacyjnych w ciągu roku</text:span></text:p>
          </table:table-cell>
        </table:table-row>
        <table:table-row table:style-name="Tabela6.1">
          <table:table-cell table:style-name="Tabela6.A1" office:value-type="string">
            <text:p text:style-name="P19"><text:span text:style-name="T16">Wykorzystanie dobrych praktyk w zakresie organizacji działalności podmiotów leczniczych w celu poprawy </text:span><text:soft-page-break/><text:span text:style-name="T16">organizacji przyjęć i zapisów do lekarzy z uwzględnieniem potrzeb seniorów</text:span></text:p>
            <text:p text:style-name="P18"/>
          </table:table-cell>
          <table:table-cell table:style-name="Tabela6.A1" office:value-type="string">
            <text:p text:style-name="P19"><text:span text:style-name="T16">Zakłady opieki zdrowotnej</text:span></text:p>
          </table:table-cell>
          <table:table-cell table:style-name="Tabela6.A1" office:value-type="string">
            <text:p text:style-name="Standard"><text:span text:style-name="T16">Środki własne zakładów opieki zdrowotnej</text:span></text:p>
          </table:table-cell>
          <table:table-cell table:style-name="Tabela6.A1" office:value-type="string">
            <text:p text:style-name="P19"><text:span text:style-name="T16">W ciągu dwóch lat od uchwalenia strategii</text:span></text:p>
          </table:table-cell>
          <table:table-cell table:style-name="Tabela6.A1" office:value-type="string">
            <text:p text:style-name="Standard"><text:span text:style-name="T16">odsetek legionowskich zakładów opieki zdrowotnej, które wprowadziły </text:span><text:soft-page-break/><text:span text:style-name="T16">usprawnienia dedykowane seniorom</text:span></text:p>
          </table:table-cell>
        </table:table-row>
        <table:table-row table:style-name="Tabela6.1">
          <table:table-cell table:style-name="Tabela6.A1" table:number-columns-spanned="5" office:value-type="string">
            <text:p text:style-name="P88"><text:span text:style-name="T7">CT(ZR)2. Poprawa aktywności fizycznej legionowskich seniorów poprzez zwiększanie świadomości znaczenia ruchu dla zdrowia oraz stworzenie infrastruktury, pozwalającej osobom starszym na aktywność przy minimalnych nakładach finansowych, z uwzględnieniem preferowanej przez nich formy ruchu na świeżym powietrzu oraz ograniczeń ekonomicznych (system zniżek dla osób 60+).</text:span></text:p>
          </table:table-cell>
          <table:covered-table-cell/>
          <table:covered-table-cell/>
          <table:covered-table-cell/>
          <table:covered-table-cell/>
        </table:table-row>
        <table:table-row table:style-name="Tabela6.1">
          <table:table-cell table:style-name="Tabela6.A1" office:value-type="string">
            <text:p text:style-name="P1"><text:span text:style-name="T18">Proponowane działanie</text:span></text:p>
          </table:table-cell>
          <table:table-cell table:style-name="Tabela6.A1" office:value-type="string">
            <text:p text:style-name="P1"><text:span text:style-name="T18">Podmiot odpowiedzialny<text:line-break/>za realizację</text:span></text:p>
          </table:table-cell>
          <table:table-cell table:style-name="Tabela6.A1" office:value-type="string">
            <text:p text:style-name="P1"><text:span text:style-name="T18">Źródła finansowania</text:span></text:p>
          </table:table-cell>
          <table:table-cell table:style-name="Tabela6.A1" office:value-type="string">
            <text:p text:style-name="P1"><text:span text:style-name="T18">Termin realizacji</text:span></text:p>
          </table:table-cell>
          <table:table-cell table:style-name="Tabela6.A1" office:value-type="string">
            <text:p text:style-name="P1"><text:span text:style-name="T18">Wskaźnik<text:line-break/>realizacji</text:span></text:p>
          </table:table-cell>
        </table:table-row>
        <table:table-row table:style-name="Tabela6.1">
          <table:table-cell table:style-name="Tabela6.A1" office:value-type="string">
            <text:p text:style-name="P19"><text:span text:style-name="T17">Stworzenie miejsc w rodzaju placów rekreacji ruchowej lub udostępnienie istniejących (sale gimnastyczne, siłownie, baseny) <text:s/>gdzie seniorzy mogliby ćwiczyć pod okiem specjalisty przy minimalnej opłacie lub za darmo</text:span></text:p>
          </table:table-cell>
          <table:table-cell table:style-name="Tabela6.A1" office:value-type="string">
            <text:p text:style-name="P19"><text:span text:style-name="T16">samorząd miasta Legionowo</text:span></text:p>
            <text:p text:style-name="P19"><text:span text:style-name="T16">zarządy spółdzielni mieszkaniowych</text:span></text:p>
            <text:p text:style-name="P19"><text:span text:style-name="T16">Arena Legionowo</text:span></text:p>
            <text:p text:style-name="P19"><text:span text:style-name="T16">kluby fitness i kluby sportowe</text:span></text:p>
          </table:table-cell>
          <table:table-cell table:style-name="Tabela6.A1" office:value-type="string">
            <text:p text:style-name="P19"><text:span text:style-name="T16">budżet miasta Legionowo</text:span></text:p>
            <text:p text:style-name="P19"><text:span text:style-name="T16">środki spółdzielni mieszkaniowych</text:span></text:p>
            <text:p text:style-name="P19"><text:span text:style-name="T16">marża klubów fitness</text:span></text:p>
          </table:table-cell>
          <table:table-cell table:style-name="Tabela6.A1" office:value-type="string">
            <text:p text:style-name="P19"><text:span text:style-name="T16">place rekreacji ruchowej – sukcesywnie w kolejnych latach</text:span></text:p>
            <text:p text:style-name="P18"/>
            <text:p text:style-name="P19"><text:span text:style-name="T16">istniejące obiekty – system zniżek i ulg w miejskich obiektach sportowych i ewentualnie komercyjnych, które włączą się do systemu stworzony w ciągu dwóch lat</text:span></text:p>
          </table:table-cell>
          <table:table-cell table:style-name="Tabela6.A1" office:value-type="string">
            <text:p text:style-name="P19"><text:span text:style-name="T16">liczba nowych placów rekreacji ruchowej w mieście oddanych w mieście w kolejnych latach</text:span></text:p>
            <text:p text:style-name="P19"><text:span text:style-name="T16">liczba miejsc objętych systemem ulg i zniżek dla seniorów</text:span></text:p>
            <text:p text:style-name="P19"><text:span text:style-name="T16">liczba seniorów, którzy skorzystali z usług obiektów rekreacji ruchowej w ramach systemu</text:span></text:p>
            <text:p text:style-name="P18"/>
          </table:table-cell>
        </table:table-row>
        <table:table-row table:style-name="Tabela6.1">
          <table:table-cell table:style-name="Tabela6.A1" office:value-type="string">
            <text:p text:style-name="P19"><text:span text:style-name="T16">Stworzenie systemu ścieżek rowerowych obejmującego całe miasto – połączenie istniejących odcinków, dobudowa kolejnych ścieżek</text:span></text:p>
          </table:table-cell>
          <table:table-cell table:style-name="Tabela6.A1" office:value-type="string">
            <text:p text:style-name="P19"><text:span text:style-name="T16">samorząd miasta Legionowo</text:span></text:p>
            <text:p text:style-name="P19"><text:span text:style-name="T16">samorząd powiatu legionowskiego</text:span></text:p>
            <text:p text:style-name="P19"><text:span text:style-name="T16">zarządcy dróg</text:span></text:p>
          </table:table-cell>
          <table:table-cell table:style-name="Tabela6.A1" office:value-type="string">
            <text:p text:style-name="P19"><text:span text:style-name="T16">budżety zarządców dróg</text:span></text:p>
          </table:table-cell>
          <table:table-cell table:style-name="Tabela6.A1" office:value-type="string">
            <text:p text:style-name="P19"><text:span text:style-name="T16">sukcesywnie w kolejnych latach w ramach środków przeznaczanych na inwestycje</text:span></text:p>
          </table:table-cell>
          <table:table-cell table:style-name="Tabela6.A1" office:value-type="string">
            <text:p text:style-name="P19"><text:span text:style-name="T16">długość w metrach bieżących ścieżek rowerowych i ciągów pieszo-rowerowych zbudowanych w skali roku</text:span></text:p>
          </table:table-cell>
        </table:table-row>
        <table:table-row table:style-name="Tabela6.1">
          <table:table-cell table:style-name="Tabela6.A1" office:value-type="string">
            <text:p text:style-name="P19"><text:span text:style-name="T16">Działania edukacyjne pokazujące korzyści płynące z prowadzenia zdrowego trybu życia, w tym z aktywności fizycznej</text:span></text:p>
          </table:table-cell>
          <table:table-cell table:style-name="Tabela6.A1" office:value-type="string">
            <text:p text:style-name="P19"><text:span text:style-name="T16">patrz: działania w ramach CT(ZR)1</text:span></text:p>
          </table:table-cell>
          <table:table-cell table:style-name="Tabela6.A1" office:value-type="string">
            <text:p text:style-name="P19"><text:span text:style-name="T16">patrz: działania w ramach CT(ZR)1</text:span></text:p>
          </table:table-cell>
          <table:table-cell table:style-name="Tabela6.A1" office:value-type="string">
            <text:p text:style-name="P19"><text:span text:style-name="T16">patrz: działania w ramach CT(ZR)1</text:span></text:p>
          </table:table-cell>
          <table:table-cell table:style-name="Tabela6.A1" office:value-type="string">
            <text:p text:style-name="P19"><text:span text:style-name="T16">patrz: działania w ramach CT(ZR)1</text:span></text:p>
          </table:table-cell>
        </table:table-row>
        <table:table-row table:style-name="Tabela6.1">
          <table:table-cell table:style-name="Tabela6.A1" table:number-columns-spanned="5" office:value-type="string">
            <text:p text:style-name="P89"><text:span text:style-name="T7">CT(ZR)3. Stworzenie w miejskich placówkach sportowych i kulturalnych oferty spędzania czasu wolnego dedykowanej seniorom, uwzględniającej ich preferencje i możliwości oraz zapewnienie sprawnego systemu informowania starszych mieszkańców o takich wydarzeniach.</text:span></text:p>
          </table:table-cell>
          <table:covered-table-cell/>
          <table:covered-table-cell/>
          <table:covered-table-cell/>
          <table:covered-table-cell/>
        </table:table-row>
        <table:table-row table:style-name="Tabela6.1">
          <table:table-cell table:style-name="Tabela6.A1" office:value-type="string">
            <text:p text:style-name="P19"><text:span text:style-name="T16">Przygotowanie oferty zajęć i wydarzeń skierowanej do starszych mieszkańców Legionowa, obejmujących ćwiczenia, wycieczki, wykłady, spotkania, z uwzględnieniem również seniorów pracujących (terminy)</text:span></text:p>
          </table:table-cell>
          <table:table-cell table:style-name="Tabela6.A1" office:value-type="string">
            <text:p text:style-name="P19"><text:span text:style-name="T16">Miejski Ośrodek Kultury</text:span></text:p>
            <text:p text:style-name="P19"><text:span text:style-name="T16">Arena Legionowo</text:span></text:p>
            <text:p text:style-name="P19"><text:span text:style-name="T16">Urząd Miasta Legionowo – Wydział Sportu</text:span></text:p>
            <text:p text:style-name="P19"><text:span text:style-name="T16">organizacje pozarządowe</text:span></text:p>
            <text:p text:style-name="P19"><text:span text:style-name="T16">kluby seniora</text:span></text:p>
            <text:p text:style-name="P19"><text:span text:style-name="T16">kluby osiedlowe</text:span></text:p>
          </table:table-cell>
          <table:table-cell table:style-name="Tabela6.A1" office:value-type="string">
            <text:p text:style-name="P19"><text:span text:style-name="T16">budżety instytucji oferujących zajęcia</text:span></text:p>
            <text:p text:style-name="P19"><text:span text:style-name="T16">dofinansowanie z budżetu miasta</text:span></text:p>
            <text:p text:style-name="P19"><text:span text:style-name="T16">środki z programów unijnych i rządowych (jeśli będą dostępne)</text:span></text:p>
            <text:p text:style-name="P19"><text:span text:style-name="T16">opłaty wnoszone przez seniorów</text:span></text:p>
          </table:table-cell>
          <table:table-cell table:style-name="Tabela6.A1" office:value-type="string">
            <text:p text:style-name="P19"><text:span text:style-name="T16">w ciągu roku od wejścia w życie strategii</text:span></text:p>
          </table:table-cell>
          <table:table-cell table:style-name="Tabela6.A1" office:value-type="string">
            <text:p text:style-name="P19"><text:span text:style-name="T16">liczba zajęć i wydarzeń dedykowanych osobom starszym w placówkach różnego rodzaju w Legionowie</text:span></text:p>
          </table:table-cell>
        </table:table-row>
        <table:table-row table:style-name="Tabela6.1">
          <table:table-cell table:style-name="Tabela6.A1" office:value-type="string">
            <text:p text:style-name="P19"><text:span text:style-name="T16">Stworzenie skutecznego systemu dystrybucji informacji o ofercie spędzania wolnego czasu dla seniorów</text:span></text:p>
          </table:table-cell>
          <table:table-cell table:style-name="Tabela6.A1" office:value-type="string">
            <text:p text:style-name="P19"><text:span text:style-name="T16">Urząd Miasta Legionowo, MOK i Arena Legionowo, organizacje i kluby posiadające ofertę dla seniorów, we współpracy z </text:span><text:soft-page-break/><text:span text:style-name="T16">lokalnymi mediami</text:span></text:p>
          </table:table-cell>
          <table:table-cell table:style-name="Tabela6.A1" office:value-type="string">
            <text:p text:style-name="P19"><text:span text:style-name="T16">Budżet miasta i organizatorów oferty spędzania wolnego czasu dla osób starszych</text:span></text:p>
          </table:table-cell>
          <table:table-cell table:style-name="Tabela6.A1" office:value-type="string">
            <text:p text:style-name="P19"><text:span text:style-name="T16">w ciągu trzech lat od wejścia w życie strategii</text:span></text:p>
          </table:table-cell>
          <table:table-cell table:style-name="Tabela6.A1" office:value-type="string">
            <text:p text:style-name="P18"/>
          </table:table-cell>
        </table:table-row>
        <table:table-row table:style-name="Tabela6.1">
          <table:table-cell table:style-name="Tabela6.A1" table:number-columns-spanned="5" office:value-type="string">
            <text:p text:style-name="P89"><text:span text:style-name="T7">CT(ZR)4. Poprawa zakresu i jakości usług opiekuńczych w Legionowie poprzez zwiększenie liczby miejsc w domach dziennego pobytu, wspieranie inicjatyw mających na celu opiekę nad seniorami, w tym rodzinnych domów pomocy społecznej, klubów seniora, inicjowanie działań z zakresu wolontariatu i pomocy sąsiedzkiej oraz poprawę dostępności informacji na temat usług opiekuńczych dla osób starszych w mieście.</text:span></text:p>
          </table:table-cell>
          <table:covered-table-cell/>
          <table:covered-table-cell/>
          <table:covered-table-cell/>
          <table:covered-table-cell/>
        </table:table-row>
        <table:table-row table:style-name="Tabela6.1">
          <table:table-cell table:style-name="Tabela6.A1" office:value-type="string">
            <text:p text:style-name="P1"><text:span text:style-name="T18">Proponowane działanie</text:span></text:p>
          </table:table-cell>
          <table:table-cell table:style-name="Tabela6.A1" office:value-type="string">
            <text:p text:style-name="P1"><text:span text:style-name="T18">Podmiot odpowiedzialny<text:line-break/>za realizację</text:span></text:p>
          </table:table-cell>
          <table:table-cell table:style-name="Tabela6.A1" office:value-type="string">
            <text:p text:style-name="P1"><text:span text:style-name="T18">Źródła finansowania</text:span></text:p>
          </table:table-cell>
          <table:table-cell table:style-name="Tabela6.A1" office:value-type="string">
            <text:p text:style-name="P1"><text:span text:style-name="T18">Termin realizacji</text:span></text:p>
          </table:table-cell>
          <table:table-cell table:style-name="Tabela6.A1" office:value-type="string">
            <text:p text:style-name="P1"><text:span text:style-name="T18">Wskaźnik<text:line-break/>realizacji</text:span></text:p>
          </table:table-cell>
        </table:table-row>
        <table:table-row table:style-name="Tabela6.1">
          <table:table-cell table:style-name="Tabela6.A1" office:value-type="string">
            <text:p text:style-name="P19"><text:span text:style-name="T16">Wspieranie rozwoju istniejących i tworzenia nowych placówek obejmujących opieką osoby starsze (rodzinne domy pomocy społecznej, centra wolontariatu, kluby seniora, domy dziennego pobytu i inne)</text:span></text:p>
          </table:table-cell>
          <table:table-cell table:style-name="Tabela6.A1" office:value-type="string">
            <text:p text:style-name="P19"><text:span text:style-name="T16">samorząd miasta Legionowo</text:span></text:p>
            <text:p text:style-name="P19"><text:span text:style-name="T16">Ośrodek Pomocy Społecznej</text:span></text:p>
            <text:p text:style-name="P19"><text:span text:style-name="T16">Powiatowe Centrum Pomocy Rodzinie</text:span></text:p>
            <text:p text:style-name="P19"><text:span text:style-name="T16">organizacje pozarządowe</text:span></text:p>
          </table:table-cell>
          <table:table-cell table:style-name="Tabela6.A1" office:value-type="string">
            <text:p text:style-name="P19"><text:span text:style-name="T16">budżety miasta Legionowo </text:span></text:p>
            <text:p text:style-name="P19"><text:span text:style-name="T16">środki rządowe z programów pomocy społecznej</text:span></text:p>
            <text:p text:style-name="P19"><text:span text:style-name="T16">środki unijne</text:span></text:p>
            <text:p text:style-name="P19"><text:span text:style-name="T16">środki od sponsorów</text:span></text:p>
          </table:table-cell>
          <table:table-cell table:style-name="Tabela6.A1" office:value-type="string">
            <text:p text:style-name="P19"><text:span text:style-name="T16">na bieżąco od chwili wejścia w życie strategii </text:span></text:p>
          </table:table-cell>
          <table:table-cell table:style-name="Tabela6.A1" office:value-type="string">
            <text:p text:style-name="P19"><text:span text:style-name="T16">liczba nowych miejsc w placówkach opiekuńczych powstałych w danym roku</text:span></text:p>
            <text:p text:style-name="P19"><text:span text:style-name="T16">liczba seniorów, którzy skorzystali z usług placówek opiekuńczych i wsparcia w danym roku</text:span></text:p>
          </table:table-cell>
        </table:table-row>
        <table:table-row table:style-name="Tabela6.1">
          <table:table-cell table:style-name="Tabela6.A1" office:value-type="string">
            <text:p text:style-name="P19"><text:span text:style-name="T16">Inicjowanie działań samopomocowych, pomocy sąsiedzkiej i wsparcia dla osób starszych od wolontariuszy</text:span></text:p>
          </table:table-cell>
          <table:table-cell table:style-name="Tabela6.A1" office:value-type="string">
            <text:p text:style-name="P19"><text:span text:style-name="T16">organizacje pozarządowe</text:span></text:p>
            <text:p text:style-name="P18"/>
          </table:table-cell>
          <table:table-cell table:style-name="Tabela6.A1" office:value-type="string">
            <text:p text:style-name="P19"><text:span text:style-name="T16">środki własne organizacji pozarządowych oraz pozyskane ze źródeł zewnętrznych</text:span></text:p>
          </table:table-cell>
          <table:table-cell table:style-name="Tabela6.A1" office:value-type="string">
            <text:p text:style-name="P19"><text:span text:style-name="T16">na bieżąco od chwili wejścia w życie strategii</text:span></text:p>
          </table:table-cell>
          <table:table-cell table:style-name="Tabela6.A1" office:value-type="string">
            <text:p text:style-name="P19"><text:span text:style-name="T16">liczba starszych mieszkańców Legionowa objętych wsparciem przez wolontariuszy i pomocą sąsiedzką (dane zbierane przez podmioty inicjujące działania)</text:span></text:p>
          </table:table-cell>
        </table:table-row>
        <table:table-row table:style-name="Tabela6.1">
          <table:table-cell table:style-name="Tabela6.A1" office:value-type="string">
            <text:p text:style-name="P19"><text:span text:style-name="T16">Poprawa dostępności informacji na temat oferty usług opiekuńczych dla osób starszych w Legionowie i ich cen</text:span></text:p>
          </table:table-cell>
          <table:table-cell table:style-name="Tabela6.A1" office:value-type="string">
            <text:p text:style-name="P19"><text:span text:style-name="T16">samorząd miasta Legionowo we współpracy z organizacjami pozarządowymi, placówkami oferującymi tego typu usługi oraz lokalnymi mediami</text:span></text:p>
          </table:table-cell>
          <table:table-cell table:style-name="Tabela6.A1" office:value-type="string">
            <text:p text:style-name="P19"><text:span text:style-name="T16">Środki placówek oferujących usługi opiekuńcze dla seniorów</text:span></text:p>
          </table:table-cell>
          <table:table-cell table:style-name="Tabela6.A1" office:value-type="string">
            <text:p text:style-name="P19"><text:span text:style-name="T16">w ciągu roku od wejścia w życie strategii</text:span></text:p>
          </table:table-cell>
          <table:table-cell table:style-name="Tabela6.A1" office:value-type="string">
            <text:p text:style-name="P19"><text:span text:style-name="T16">liczba publikacji na temat oferty usług opiekuńczych dla osób starszych w ciągu roku</text:span></text:p>
          </table:table-cell>
        </table:table-row>
      </table:table>
      <text:p text:style-name="P8"/>
      <text:p text:style-name="P11"/>
      <text:p text:style-name="P37"><text:span text:style-name="T3">8.2 Sfera obywatelska</text:span></text:p>
      <text:p text:style-name="P8"/>
      <table:table table:name="Tabela7" table:style-name="Tabela7">
        <table:table-column table:style-name="Tabela7.A"/>
        <table:table-column table:style-name="Tabela7.B" table:number-columns-repeated="2"/>
        <table:table-column table:style-name="Tabela7.D"/>
        <table:table-column table:style-name="Tabela7.E"/>
        <table:table-row table:style-name="Tabela7.1">
          <table:table-cell table:style-name="Tabela7.A1" table:number-columns-spanned="5" office:value-type="string">
            <text:p text:style-name="P44"><text:span text:style-name="T3">Zwiększenie aktywności obywatelskiej mieszkańców Legionowa w wieku 60+</text:span></text:p>
          </table:table-cell>
          <table:covered-table-cell/>
          <table:covered-table-cell/>
          <table:covered-table-cell/>
          <table:covered-table-cell/>
        </table:table-row>
        <table:table-row table:style-name="Tabela7.1">
          <table:table-cell table:style-name="Tabela7.A1" table:number-columns-spanned="5" office:value-type="string">
            <text:p text:style-name="P44"><text:span text:style-name="T7">CT(AO)1. Zmiana postaw seniorów z biernych w aktywne poprzez dostarczenie im wiedzy o możliwościach włączenia się w działania obywatelskie w środowisku lokalnym, edukację w zakresie form reprezentacji obywatelskiej, w jakich mogą uczestniczyć (organy samorządu, rada seniorów) oraz narzędzi współdecydowania (konsultacje społeczne, inicjatywa lokalna).</text:span></text:p>
          </table:table-cell>
          <table:covered-table-cell/>
          <table:covered-table-cell/>
          <table:covered-table-cell/>
          <table:covered-table-cell/>
        </table:table-row>
        <table:table-row table:style-name="Tabela7.1">
          <table:table-cell table:style-name="Tabela7.A1" office:value-type="string">
            <text:p text:style-name="P1"><text:span text:style-name="T18">Proponowane działanie</text:span></text:p>
          </table:table-cell>
          <table:table-cell table:style-name="Tabela7.A1" office:value-type="string">
            <text:p text:style-name="P1"><text:span text:style-name="T18">Podmiot odpowiedzialny<text:line-break/>za realizację</text:span></text:p>
          </table:table-cell>
          <table:table-cell table:style-name="Tabela7.A1" office:value-type="string">
            <text:p text:style-name="P1"><text:span text:style-name="T18">Źródła finansowania</text:span></text:p>
          </table:table-cell>
          <table:table-cell table:style-name="Tabela7.A1" office:value-type="string">
            <text:p text:style-name="P1"><text:span text:style-name="T18">Termin realizacji</text:span></text:p>
          </table:table-cell>
          <table:table-cell table:style-name="Tabela7.A1" office:value-type="string">
            <text:p text:style-name="P1"><text:span text:style-name="T18">Wskaźnik<text:line-break/>realizacji</text:span></text:p>
          </table:table-cell>
        </table:table-row>
        <table:table-row table:style-name="Tabela7.1">
          <table:table-cell table:style-name="Tabela7.A1" office:value-type="string">
            <text:p text:style-name="P19"><text:span text:style-name="T16">Zorganizowanie cyklu spotkań z politykami i działaczami społecznymi: radnymi, wolontariuszami, przedstawicielami organizacji pozarządowych oraz osobami pełniącymi urzędy z wyboru: prezydentem, posłem, starostą, na temat możliwości uczestnictwa w życiu społecznym miasta i wpływu na decyzje dotyczące lokalnej społeczności</text:span></text:p>
          </table:table-cell>
          <table:table-cell table:style-name="Tabela7.A1" office:value-type="string">
            <text:p text:style-name="Standard"><text:span text:style-name="T16">organizacje pozarządowe</text:span></text:p>
            <text:p text:style-name="Standard"><text:span text:style-name="T16">samorząd miasta Legionowo</text:span></text:p>
            <text:p text:style-name="Standard"><text:span text:style-name="T16">Miejski Ośrodek Kultury</text:span></text:p>
          </table:table-cell>
          <table:table-cell table:style-name="Tabela7.A1" office:value-type="string">
            <text:p text:style-name="Standard"><text:span text:style-name="T16">dotacje z programów wspierających rozwój demokracji lokalnej</text:span></text:p>
            <text:p text:style-name="Standard"><text:span text:style-name="T16">budżet miasta legionowo</text:span></text:p>
          </table:table-cell>
          <table:table-cell table:style-name="Tabela7.A1" office:value-type="string">
            <text:p text:style-name="P19"><text:span text:style-name="T16">cyklicznie, w ciągu 3 lat od wejścia strategii w życie</text:span></text:p>
          </table:table-cell>
          <table:table-cell table:style-name="Tabela7.A1" office:value-type="string">
            <text:p text:style-name="Standard"><text:span text:style-name="T16">liczba zorganizowanych spotkań</text:span></text:p>
            <text:p text:style-name="Standard"><text:span text:style-name="T16">liczba seniorów uczestniczących w spotkaniach w ciągu roku</text:span></text:p>
          </table:table-cell>
        </table:table-row>
        <table:table-row table:style-name="Tabela7.1">
          <table:table-cell table:style-name="Tabela7.A1" office:value-type="string">
            <text:p text:style-name="P19"><text:span text:style-name="T16">Stworzenie zakładki na stronie internetowej miasta Legionowo, zawierającej kompendium wiedzy na temat form reprezentacji obywatelskiej grupy osób starszych oraz możliwości uczestnictwa w życiu publicznym, godzinach otwarcia biur poselskich itp., na bieżąco aktualizowanej o terminy sesji rady miasta i rady powiatu, komisji problemowych w obydwu samorządach oraz informacje odnośnie konsultacji społecznych i innych tego typu wydarzeń</text:span></text:p>
          </table:table-cell>
          <table:table-cell table:style-name="Tabela7.A1" office:value-type="string">
            <text:p text:style-name="Standard"><text:span text:style-name="T16">Urząd Miasta Legionowo</text:span></text:p>
          </table:table-cell>
          <table:table-cell table:style-name="Tabela7.A1" office:value-type="string">
            <text:p text:style-name="Standard"><text:span text:style-name="T16">budżet miasta Legionowo</text:span></text:p>
          </table:table-cell>
          <table:table-cell table:style-name="Tabela7.A1" office:value-type="string">
            <text:p text:style-name="P19"><text:span text:style-name="T16">w ciągu roku od wejścia w życie strategii</text:span></text:p>
          </table:table-cell>
          <table:table-cell table:style-name="Tabela7.A1" office:value-type="string">
            <text:p text:style-name="P19"><text:span text:style-name="T16">liczba aktualizacji zakładki w ciągu roku</text:span></text:p>
          </table:table-cell>
        </table:table-row>
        <table:table-row table:style-name="Tabela7.1">
          <table:table-cell table:style-name="Tabela7.A1" office:value-type="string">
            <text:p text:style-name="P19"><text:span text:style-name="T16">Propagowanie wśród starszych mieszkańców Legionowa wiedzy o działalności lokalnych organizacji pozarządowych i możliwościach włączenia się ich działania jako wolontariusze</text:span></text:p>
          </table:table-cell>
          <table:table-cell table:style-name="Tabela7.A1" office:value-type="string">
            <text:p text:style-name="P19"><text:span text:style-name="T16">organizacje pozarządowe</text:span></text:p>
            <text:p text:style-name="P19"><text:span text:style-name="T16">samorząd miasta legionowo</text:span></text:p>
            <text:p text:style-name="P19"><text:span text:style-name="T16">lokalne media</text:span></text:p>
          </table:table-cell>
          <table:table-cell table:style-name="Tabela7.A1" office:value-type="string">
            <text:p text:style-name="Standard"><text:span text:style-name="T16">środki własne organizacji pozarządowych</text:span></text:p>
            <text:p text:style-name="Standard"><text:span text:style-name="T16">budżet miasta Legionowo</text:span></text:p>
            <text:p text:style-name="Standard"><text:span text:style-name="T16">środki pozyskane od sponsorów</text:span></text:p>
          </table:table-cell>
          <table:table-cell table:style-name="Tabela7.A1" office:value-type="string">
            <text:p text:style-name="P18"/>
          </table:table-cell>
          <table:table-cell table:style-name="Tabela7.A1" office:value-type="string">
            <text:p text:style-name="Standard"><text:span text:style-name="T16">Liczba inicjatyw propagujących działalność organizacji pozarządowych wśród seniorów w ciągu roku</text:span></text:p>
          </table:table-cell>
        </table:table-row>
        <table:table-row table:style-name="Tabela7.1">
          <table:table-cell table:style-name="Tabela7.A1" table:number-columns-spanned="5" office:value-type="string">
            <text:p text:style-name="P88"><text:span text:style-name="T7">CT(AO)2. Budowanie motywacji seniorów do aktywności obywatelskiej poprzez zmianę postrzegania przez nich roli organizacji pozarządowych (z „ja – klient organizacji pozarządowych” na „ja – działacz organizacji pozarządowych”) przy jednoczesnym wzmacnianiu ich poczucia sprawstwa i samooceny (wskazanie mocnych stron i drzemiącego w nich potencjału), wspieraniu postaw liderskich oraz dostosowaniu przestrzeni publicznej do potrzeb seniorów.</text:span></text:p>
          </table:table-cell>
          <table:covered-table-cell/>
          <table:covered-table-cell/>
          <table:covered-table-cell/>
          <table:covered-table-cell/>
        </table:table-row>
        <table:table-row table:style-name="Tabela7.1">
          <table:table-cell table:style-name="Tabela7.A1" office:value-type="string">
            <text:p text:style-name="P1"><text:span text:style-name="T18">Proponowane działanie</text:span></text:p>
          </table:table-cell>
          <table:table-cell table:style-name="Tabela7.A1" office:value-type="string">
            <text:p text:style-name="P1"><text:span text:style-name="T18">Podmiot odpowiedzialny<text:line-break/>za realizację</text:span></text:p>
          </table:table-cell>
          <table:table-cell table:style-name="Tabela7.A1" office:value-type="string">
            <text:p text:style-name="P1"><text:span text:style-name="T18">Źródła finansowania</text:span></text:p>
          </table:table-cell>
          <table:table-cell table:style-name="Tabela7.A1" office:value-type="string">
            <text:p text:style-name="P1"><text:span text:style-name="T18">Termin realizacji</text:span></text:p>
          </table:table-cell>
          <table:table-cell table:style-name="Tabela7.A1" office:value-type="string">
            <text:p text:style-name="P1"><text:span text:style-name="T18">Wskaźnik<text:line-break/>realizacji</text:span></text:p>
          </table:table-cell>
        </table:table-row>
        <table:table-row table:style-name="Tabela7.1">
          <table:table-cell table:style-name="Tabela7.A1" office:value-type="string">
            <text:p text:style-name="P19"><text:span text:style-name="T16">Organizacja warsztatów z zakładania i prowadzenia organizacji pozarządowych, obejmujące informacje o </text:span><text:soft-page-break/><text:span text:style-name="T16">obowiązujących przepisach, procedurach i możliwościach pozyskiwania środków na działalność</text:span></text:p>
          </table:table-cell>
          <table:table-cell table:style-name="Tabela7.A1" office:value-type="string">
            <text:p text:style-name="P19"><text:span text:style-name="T16">Samorząd miasta Legionowo</text:span></text:p>
            <text:p text:style-name="P19"><text:span text:style-name="T16">Organizacje pozarządowe</text:span></text:p>
          </table:table-cell>
          <table:table-cell table:style-name="Tabela7.A1" office:value-type="string">
            <text:p text:style-name="P19"><text:span text:style-name="T16">budżet miasta Legionowo</text:span></text:p>
            <text:p text:style-name="P19"><text:span text:style-name="T16">środki własne organizacji </text:span><text:soft-page-break/><text:span text:style-name="T16">pozarządowych</text:span></text:p>
            <text:p text:style-name="P19"><text:span text:style-name="T16">dotacje na programów wspierających rozwój demokracji lokalnej</text:span></text:p>
          </table:table-cell>
          <table:table-cell table:style-name="Tabela7.A1" office:value-type="string">
            <text:p text:style-name="P18"/>
          </table:table-cell>
          <table:table-cell table:style-name="Tabela7.A1" office:value-type="string">
            <text:p text:style-name="P19"><text:span text:style-name="T16">Liczba starszych mieszkańców Legionowa, którzy wzięli udział w </text:span><text:soft-page-break/><text:span text:style-name="T16">szkoleniach</text:span></text:p>
          </table:table-cell>
        </table:table-row>
        <table:table-row table:style-name="Tabela7.1">
          <table:table-cell table:style-name="Tabela7.A1" office:value-type="string">
            <text:p text:style-name="P19"><text:span text:style-name="T16">Dotarcie z informacją o działających lokalnie organizacjach pozarządowych, ich ofercie, dziedzinach i sposobach działania oraz możliwościach uczestnictwa w tych działaniach starszych mieszkańców Legionowa</text:span></text:p>
          </table:table-cell>
          <table:table-cell table:style-name="Tabela7.A1" office:value-type="string">
            <text:p text:style-name="P19"><text:span text:style-name="T16">Organizacje pozarządowe</text:span></text:p>
          </table:table-cell>
          <table:table-cell table:style-name="Tabela7.A1" office:value-type="string">
            <text:p text:style-name="P19"><text:span text:style-name="T16">środki własne organizacji pozarządowych</text:span></text:p>
            <text:p text:style-name="P19"><text:span text:style-name="T16">dotacje z programów wspierających demokrację lokalną</text:span></text:p>
            <text:p text:style-name="P19"><text:span text:style-name="T16">dotacje z instytucji samorządowych</text:span></text:p>
            <text:p text:style-name="P19"><text:span text:style-name="T16">sponsorzy</text:span></text:p>
          </table:table-cell>
          <table:table-cell table:style-name="Tabela7.A1" office:value-type="string">
            <text:p text:style-name="P19"><text:span text:style-name="T16">sukcesywnie przez kolejne 3 lata</text:span></text:p>
          </table:table-cell>
          <table:table-cell table:style-name="Tabela7.A1" office:value-type="string">
            <text:p text:style-name="P19"><text:span text:style-name="T16">liczba publikacji (artykułów, ulotek, broszur i innych) na temat organizacji pozarządowych działających w mieście w ciągu roku</text:span></text:p>
          </table:table-cell>
        </table:table-row>
        <table:table-row table:style-name="Tabela7.1">
          <table:table-cell table:style-name="Tabela7.A1" office:value-type="string">
            <text:p text:style-name="P19"><text:span text:style-name="T16">Stworzenie sieci współpracy –banku wzajemnych usług seniorów, gdzie starsi mieszkańcy będą mogli zaoferować swoje zasoby (czas, umiejętności, doświadczenie) - rodzaju punktu kontaktowego, w którym będzie można wymieniać się usługami.</text:span></text:p>
          </table:table-cell>
          <table:table-cell table:style-name="Tabela7.A1" office:value-type="string">
            <text:p text:style-name="P19"><text:span text:style-name="T16">Organizacje pozarządowe</text:span></text:p>
            <text:p text:style-name="P19"><text:span text:style-name="T16">Samorząd miasta Legionowo</text:span></text:p>
          </table:table-cell>
          <table:table-cell table:style-name="Tabela7.A1" office:value-type="string">
            <text:p text:style-name="P19"><text:span text:style-name="T16">środki własne organizacji pozarządowych</text:span></text:p>
            <text:p text:style-name="P19"><text:span text:style-name="T16">dotacje z instytucji samorządowych i programów zewnętrznych</text:span></text:p>
          </table:table-cell>
          <table:table-cell table:style-name="Tabela7.A1" office:value-type="string">
            <text:p text:style-name="P19"><text:span text:style-name="T16">w ciągu dwóch lat od wejścia w strategii w życie</text:span></text:p>
          </table:table-cell>
          <table:table-cell table:style-name="Tabela7.A1" office:value-type="string">
            <text:p text:style-name="P19"><text:span text:style-name="T16">liczba starszych osób oferujących swoje zasoby i osób korzystających z pomocy seniorów</text:span></text:p>
          </table:table-cell>
        </table:table-row>
        <table:table-row table:style-name="Tabela7.1">
          <table:table-cell table:style-name="Tabela7.A1" office:value-type="string">
            <text:p text:style-name="P19"><text:span text:style-name="T16">Dostosowanie przestrzeni publicznej miasta do potrzeb jego starszych mieszkańców, obejmujące m.in. zwiększenie liczby miejsc odpoczynku (ławek), organizację sieci toalet publicznych, sukcesywną likwidację barier architektonicznych i zbieranie na bieżąco uwag od seniorów odnośnie rzeczy utrudniających im poruszanie się po mieście.</text:span></text:p>
          </table:table-cell>
          <table:table-cell table:style-name="Tabela7.A1" office:value-type="string">
            <text:p text:style-name="P19"><text:span text:style-name="T16">Urząd Miasta Legionowo</text:span></text:p>
            <text:p text:style-name="P19"><text:span text:style-name="T16">Komunalny Zakład Budżetowy w Legionowie</text:span></text:p>
          </table:table-cell>
          <table:table-cell table:style-name="Tabela7.A1" office:value-type="string">
            <text:p text:style-name="P19"><text:span text:style-name="T16">budżet miasta Legionowo</text:span></text:p>
            <text:p text:style-name="P19"><text:span text:style-name="T16">środki KZB Legionowo</text:span></text:p>
          </table:table-cell>
          <table:table-cell table:style-name="Tabela7.A1" office:value-type="string">
            <text:p text:style-name="P19"><text:span text:style-name="T16">sukcesywnie w miarę potrzeb i możliwości finansowych instytucji odpowiedzialnych</text:span></text:p>
          </table:table-cell>
          <table:table-cell table:style-name="Tabela7.A1" office:value-type="string">
            <text:p text:style-name="P19"><text:span text:style-name="T16">liczba ułatwień (nowych ławek, toalet publicznych, zlikwidowanych barier architektonicznych) w danym roku</text:span></text:p>
          </table:table-cell>
        </table:table-row>
        <table:table-row table:style-name="Tabela7.1">
          <table:table-cell table:style-name="Tabela7.A1" table:number-columns-spanned="5" office:value-type="string">
            <text:p text:style-name="P89"><text:span text:style-name="T7">CT(AO)3. Zmiana sposobu postrzegania seniorów przez urzędników i pozostałych członków lokalnej społeczności jedynie poprzez pryzmat problemów zdrowotnych i zapotrzebowania na usługi opiekuńcze i wzmocnienie w świadomości mieszkańców miasta, w tym samych osób starszych, wizerunku seniora jako osoby kompetentnej i doświadczonej, mającej do zaoferowania konkretne zasoby, jak wiedza i wolny czas.</text:span></text:p>
          </table:table-cell>
          <table:covered-table-cell/>
          <table:covered-table-cell/>
          <table:covered-table-cell/>
          <table:covered-table-cell/>
        </table:table-row>
        <table:table-row table:style-name="Tabela7.1">
          <table:table-cell table:style-name="Tabela7.A1" office:value-type="string">
            <text:p text:style-name="P1"><text:span text:style-name="T18">Proponowane działanie</text:span></text:p>
          </table:table-cell>
          <table:table-cell table:style-name="Tabela7.A1" office:value-type="string">
            <text:p text:style-name="P1"><text:span text:style-name="T18">Podmiot odpowiedzialny<text:line-break/>za realizację</text:span></text:p>
          </table:table-cell>
          <table:table-cell table:style-name="Tabela7.A1" office:value-type="string">
            <text:p text:style-name="P1"><text:span text:style-name="T18">Źródła finansowania</text:span></text:p>
          </table:table-cell>
          <table:table-cell table:style-name="Tabela7.A1" office:value-type="string">
            <text:p text:style-name="P1"><text:span text:style-name="T18">Termin realizacji</text:span></text:p>
          </table:table-cell>
          <table:table-cell table:style-name="Tabela7.A1" office:value-type="string">
            <text:p text:style-name="P1"><text:span text:style-name="T18">Wskaźnik<text:line-break/>realizacji</text:span></text:p>
          </table:table-cell>
        </table:table-row>
        <table:table-row table:style-name="Tabela7.1">
          <table:table-cell table:style-name="Tabela7.A1" office:value-type="string">
            <text:p text:style-name="P19"><text:span text:style-name="T16">Szkolenia dla urzędników dotyczące roli seniorów w lokalnej społeczności (ich potrzeb, ale też potencjału)</text:span></text:p>
          </table:table-cell>
          <table:table-cell table:style-name="Tabela7.A1" office:value-type="string">
            <text:p text:style-name="P19"><text:span text:style-name="T16">Urząd Miasta Legionowo</text:span></text:p>
            <text:p text:style-name="P19"><text:span text:style-name="T16">Miejski Ośrodek Pomocy Społecznej</text:span></text:p>
          </table:table-cell>
          <table:table-cell table:style-name="Tabela7.A1" office:value-type="string">
            <text:p text:style-name="P19"><text:span text:style-name="T16">środki budżetowe miasta Legionowo</text:span></text:p>
            <text:p text:style-name="P19"><text:span text:style-name="T16">budżet MOPS</text:span></text:p>
            <text:p text:style-name="P19"><text:span text:style-name="T16">środki zewnętrzne z programu Kapitał Ludzki na szkolenia</text:span></text:p>
          </table:table-cell>
          <table:table-cell table:style-name="Tabela7.A1" office:value-type="string">
            <text:p text:style-name="P19"><text:span text:style-name="T16">w ciągu 2-3 lat od uchwalenia strategii</text:span></text:p>
          </table:table-cell>
          <table:table-cell table:style-name="Tabela7.A1" office:value-type="string">
            <text:p text:style-name="Standard"><text:span text:style-name="T16">liczba przeszkolonych urzędników i pracowników pomocy społecznej</text:span></text:p>
          </table:table-cell>
        </table:table-row>
        <table:table-row table:style-name="Tabela7.1">
          <table:table-cell table:style-name="Tabela7.A1" office:value-type="string">
            <text:p text:style-name="P19"><text:span text:style-name="T16">Kampania społeczna na rzecz zmiany wizerunku seniora w lokalnej społeczności</text:span></text:p>
          </table:table-cell>
          <table:table-cell table:style-name="Tabela7.A1" office:value-type="string">
            <text:p text:style-name="P19"><text:span text:style-name="T16">Urząd Miasta Legionowo</text:span></text:p>
            <text:p text:style-name="P19"><text:span text:style-name="T16">Miejski Ośrodek Pomocy Społecznej</text:span></text:p>
            <text:p text:style-name="P19"><text:span text:style-name="T16">organizacje pozarządowe</text:span></text:p>
          </table:table-cell>
          <table:table-cell table:style-name="Tabela7.A1" office:value-type="string">
            <text:p text:style-name="P19"><text:span text:style-name="T16">środki budżetowe miasta Legionowo</text:span></text:p>
            <text:p text:style-name="P19"><text:span text:style-name="T16">budżet MOPS</text:span></text:p>
            <text:p text:style-name="P19"><text:span text:style-name="T16">środki zewnętrzne</text:span></text:p>
          </table:table-cell>
          <table:table-cell table:style-name="Tabela7.A1" office:value-type="string">
            <text:p text:style-name="P19"><text:span text:style-name="T16">w ciągu 2-3 lat od uchwalenia strategii</text:span></text:p>
          </table:table-cell>
          <table:table-cell table:style-name="Tabela7.A1" office:value-type="string">
            <text:p text:style-name="P19"><text:span text:style-name="T16">liczba opublikowanych i rozdystrybuowanych artykułów, ulotek, plakatów i innych środków przekazu</text:span></text:p>
          </table:table-cell>
        </table:table-row>
        <table:table-row table:style-name="Tabela7.1">
          <table:table-cell table:style-name="Tabela7.A1" office:value-type="string">
            <text:p text:style-name="P19"><text:span text:style-name="T16">Promowanie udziału osób starszych w działaniach </text:span><text:soft-page-break/><text:span text:style-name="T16">społecznych i obywatelskich wśród lokalnej społeczności, poprzez ich nagłaśnianie i prezentowanie opinii publicznej </text:span></text:p>
          </table:table-cell>
          <table:table-cell table:style-name="Tabela7.A1" office:value-type="string">
            <text:p text:style-name="P19"><text:span text:style-name="T16">Urząd Miasta Legionowo</text:span></text:p>
            <text:p text:style-name="P19"><text:soft-page-break/><text:span text:style-name="T16">Miejski Ośrodek Pomocy Społecznej</text:span></text:p>
            <text:p text:style-name="P19"><text:span text:style-name="T16">organizacje pozarządowe</text:span></text:p>
          </table:table-cell>
          <table:table-cell table:style-name="Tabela7.A1" office:value-type="string">
            <text:p text:style-name="P19"><text:span text:style-name="T16">środki budżetowe miasta </text:span><text:soft-page-break/><text:span text:style-name="T16">Legionowo</text:span></text:p>
            <text:p text:style-name="P19"><text:span text:style-name="T16">budżet MOPS</text:span></text:p>
            <text:p text:style-name="P19"><text:span text:style-name="T16">środki zewnętrzne</text:span></text:p>
          </table:table-cell>
          <table:table-cell table:style-name="Tabela7.A1" office:value-type="string">
            <text:p text:style-name="P19"><text:span text:style-name="T16">na bieżąco</text:span></text:p>
          </table:table-cell>
          <table:table-cell table:style-name="Tabela7.A1" office:value-type="string">
            <text:p text:style-name="P19"><text:span text:style-name="T16">liczba informacji tego typu przekazanych </text:span><text:soft-page-break/><text:span text:style-name="T16">lokalnym mediom i zamieszczonych w publikatorach samorządowych w ciągu roku</text:span></text:p>
          </table:table-cell>
        </table:table-row>
        <table:table-row table:style-name="Tabela7.1">
          <table:table-cell table:style-name="Tabela7.A1" table:number-columns-spanned="5" office:value-type="string">
            <text:p text:style-name="P89"><text:span text:style-name="T7">CT(AO)4. Włączenie seniorów w codzienne życie lokalnej społeczności poprzez zmniejszenie ich wykluczenia informacyjnego, obejmujące poprawę skuteczności i dostosowanie kanałów dystrybucji informacji na temat dostępnych form aktywności obywatelskiej i inne tematy interesujące tę grupę społeczną do potrzeb osób starszych.</text:span></text:p>
          </table:table-cell>
          <table:covered-table-cell/>
          <table:covered-table-cell/>
          <table:covered-table-cell/>
          <table:covered-table-cell/>
        </table:table-row>
        <table:table-row table:style-name="Tabela7.1">
          <table:table-cell table:style-name="Tabela7.A1" office:value-type="string">
            <text:p text:style-name="P19"><text:span text:style-name="T16">Utworzenie biuletynu informacyjnego dla starszych mieszkańców Legionowa (np. jako stałej rubryki w wydawanym przez urząd miasta miesięczniku) i jego dystrybucja w miejscach, w których dotrze on do starszych mieszkańców miasta: urzędy, ośrodki zdrowia, apteki, osiedlowe sklepy – jako uzupełnienia zakładki z informacjami dla seniorów na stronie internetowej miasta (patrz. CT(AO)1</text:span></text:p>
          </table:table-cell>
          <table:table-cell table:style-name="Tabela7.A1" office:value-type="string">
            <text:p text:style-name="P19"><text:span text:style-name="T16">Urząd Miasta Legionowo</text:span></text:p>
            <text:p text:style-name="P19"><text:span text:style-name="T16">Organizacje pozarządowe</text:span></text:p>
            <text:p text:style-name="P19"><text:span text:style-name="T16">Lokalna prasa</text:span></text:p>
          </table:table-cell>
          <table:table-cell table:style-name="Tabela7.A1" office:value-type="string">
            <text:p text:style-name="P19"><text:span text:style-name="T16">budżet miasta Legionowo</text:span></text:p>
            <text:p text:style-name="P19"><text:span text:style-name="T16">środki własne organizacji pozarządowych</text:span></text:p>
            <text:p text:style-name="P19"><text:span text:style-name="T16">środki od sponsorów</text:span></text:p>
            <text:p text:style-name="P19"><text:span text:style-name="T16">dotacje z programów unijnych i krajowych</text:span></text:p>
          </table:table-cell>
          <table:table-cell table:style-name="Tabela7.A1" office:value-type="string">
            <text:p text:style-name="P19"><text:span text:style-name="T16">w ciągu 3 lat od wejścia w życie strategii</text:span></text:p>
          </table:table-cell>
          <table:table-cell table:style-name="Tabela7.A1" office:value-type="string">
            <text:p text:style-name="P19"><text:span text:style-name="T16">nakład biuletynu rozdystrybuowany w ciągu roku</text:span></text:p>
          </table:table-cell>
        </table:table-row>
        <table:table-row table:style-name="Tabela7.1">
          <table:table-cell table:style-name="Tabela7.A1" table:number-columns-spanned="5" office:value-type="string">
            <text:p text:style-name="P89"><text:span text:style-name="T7">CT(AO)4. Włączenie seniorów w codzienne życie lokalnej społeczności poprzez zmniejszenie ich wykluczenia informacyjnego, obejmujące poprawę skuteczności i dostosowanie kanałów dystrybucji informacji na temat dostępnych form aktywności obywatelskiej i inne tematy interesujące tę grupę społeczną do potrzeb osób starszych.</text:span></text:p>
          </table:table-cell>
          <table:covered-table-cell/>
          <table:covered-table-cell/>
          <table:covered-table-cell/>
          <table:covered-table-cell/>
        </table:table-row>
        <table:table-row table:style-name="Tabela7.1">
          <table:table-cell table:style-name="Tabela7.A1" office:value-type="string">
            <text:p text:style-name="P1"><text:span text:style-name="T18">Proponowane działanie</text:span></text:p>
          </table:table-cell>
          <table:table-cell table:style-name="Tabela7.A1" office:value-type="string">
            <text:p text:style-name="P1"><text:span text:style-name="T18">Podmiot odpowiedzialny<text:line-break/>za realizację</text:span></text:p>
          </table:table-cell>
          <table:table-cell table:style-name="Tabela7.A1" office:value-type="string">
            <text:p text:style-name="P1"><text:span text:style-name="T18">Źródła finansowania</text:span></text:p>
          </table:table-cell>
          <table:table-cell table:style-name="Tabela7.A1" office:value-type="string">
            <text:p text:style-name="P1"><text:span text:style-name="T18">Termin realizacji</text:span></text:p>
          </table:table-cell>
          <table:table-cell table:style-name="Tabela7.A1" office:value-type="string">
            <text:p text:style-name="P1"><text:span text:style-name="T18">Wskaźnik<text:line-break/>realizacji</text:span></text:p>
          </table:table-cell>
        </table:table-row>
        <table:table-row table:style-name="Tabela7.22">
          <table:table-cell table:style-name="Tabela7.A1" office:value-type="string">
            <text:p text:style-name="P19"><text:span text:style-name="T16">Szkolenia dla starszych mieszkańców Legionowa z zakresu obsługi komputera i telefonu komórkowego.</text:span></text:p>
          </table:table-cell>
          <table:table-cell table:style-name="Tabela7.A1" office:value-type="string">
            <text:p text:style-name="P19"><text:span text:style-name="T16">Organizacje pozarządowe</text:span></text:p>
          </table:table-cell>
          <table:table-cell table:style-name="Tabela7.A1" office:value-type="string">
            <text:p text:style-name="P19"><text:span text:style-name="T16">środki z programów unijnych i krajowych</text:span></text:p>
            <text:p text:style-name="P19"><text:span text:style-name="T16">dotacje z budżetu miasta Legionowo</text:span></text:p>
          </table:table-cell>
          <table:table-cell table:style-name="Tabela7.A1" office:value-type="string">
            <text:p text:style-name="P19"><text:span text:style-name="T16">cyklicznie 2–3 razy do roku</text:span></text:p>
          </table:table-cell>
          <table:table-cell table:style-name="Tabela7.A1" office:value-type="string">
            <text:p text:style-name="P19"><text:span text:style-name="T16">liczba seniorów, którzy wzięli udział w szkoleniach</text:span></text:p>
          </table:table-cell>
        </table:table-row>
        <table:table-row table:style-name="Tabela7.1">
          <table:table-cell table:style-name="Tabela7.A1" office:value-type="string">
            <text:p text:style-name="P19"><text:span text:style-name="T16">Rozpropagowanie wśród seniorów serwisu informacyjnego SMS, dostępnego w Legionowie</text:span></text:p>
          </table:table-cell>
          <table:table-cell table:style-name="Tabela7.A1" office:value-type="string">
            <text:p text:style-name="P19"><text:span text:style-name="T16">Urząd Miasta Legionowo</text:span></text:p>
          </table:table-cell>
          <table:table-cell table:style-name="Tabela7.A1" office:value-type="string">
            <text:p text:style-name="P19"><text:span text:style-name="T16">budżet miasta Legionowo</text:span></text:p>
            <text:p text:style-name="P18"/>
          </table:table-cell>
          <table:table-cell table:style-name="Tabela7.A1" office:value-type="string">
            <text:p text:style-name="P19"><text:span text:style-name="T16">w ciągu roku od wejścia w życie strategii i w kolejnych latach kampanie przypominające</text:span></text:p>
          </table:table-cell>
          <table:table-cell table:style-name="Tabela7.A1" office:value-type="string">
            <text:p text:style-name="P19"><text:span text:style-name="T16">liczba artykułów, ulotek, plakatów i innych środków przekazu opublikowanych i rozdystrybuowanych w ramach kampanii informacyjnej</text:span></text:p>
          </table:table-cell>
        </table:table-row>
      </table:table>
      <text:p text:style-name="P8"/>
      <text:p text:style-name="P7"/>
      <text:p text:style-name="P37"><text:span text:style-name="T3">8.3 Edukacja i kultura</text:span></text:p>
      <text:p text:style-name="P8"/>
      <table:table table:name="Tabela8" table:style-name="Tabela8">
        <table:table-column table:style-name="Tabela8.A"/>
        <table:table-column table:style-name="Tabela8.B" table:number-columns-repeated="2"/>
        <table:table-column table:style-name="Tabela8.D"/>
        <table:table-column table:style-name="Tabela8.E"/>
        <table:table-row table:style-name="Tabela8.1">
          <table:table-cell table:style-name="Tabela8.A1" table:number-columns-spanned="5" office:value-type="string">
            <text:p text:style-name="P44"><text:span text:style-name="T3">Zwiększenie aktywności edukacyjnej i kulturalnej legionowskich seniorów</text:span></text:p>
          </table:table-cell>
          <table:covered-table-cell/>
          <table:covered-table-cell/>
          <table:covered-table-cell/>
          <table:covered-table-cell/>
        </table:table-row>
        <table:table-row table:style-name="Tabela8.1">
          <table:table-cell table:style-name="Tabela8.A1" table:number-columns-spanned="5" office:value-type="string">
            <text:p text:style-name="P44"><text:span text:style-name="T7">CT(EK)1. Poprawa możliwości czynnego uczestnictwa seniorów w kulturze i edukacji poprzez minimalizowanie bariery jaką jest odległość od miejsca organizacji zajęć i wydarzeń, wzmocnienie organizacji pozarządowych i lokalnych liderów zaangażowanych w działania kulturalne i edukacyjne dedykowane seniorom, jak również dostosowanie formy i poprawę kanałów dystrybucji informacji o tego typu wydarzeniach.</text:span></text:p>
          </table:table-cell>
          <table:covered-table-cell/>
          <table:covered-table-cell/>
          <table:covered-table-cell/>
          <table:covered-table-cell/>
        </table:table-row>
        <table:table-row table:style-name="Tabela8.1">
          <table:table-cell table:style-name="Tabela8.A1" office:value-type="string">
            <text:p text:style-name="P1"><text:span text:style-name="T18">Proponowane działanie</text:span></text:p>
          </table:table-cell>
          <table:table-cell table:style-name="Tabela8.A1" office:value-type="string">
            <text:p text:style-name="P1"><text:span text:style-name="T18">Podmiot odpowiedzialny<text:line-break/>za realizację</text:span></text:p>
          </table:table-cell>
          <table:table-cell table:style-name="Tabela8.A1" office:value-type="string">
            <text:p text:style-name="P1"><text:span text:style-name="T18">Źródła finansowania</text:span></text:p>
          </table:table-cell>
          <table:table-cell table:style-name="Tabela8.A1" office:value-type="string">
            <text:p text:style-name="P1"><text:span text:style-name="T18">Termin realizacji</text:span></text:p>
          </table:table-cell>
          <table:table-cell table:style-name="Tabela8.A1" office:value-type="string">
            <text:p text:style-name="P1"><text:span text:style-name="T18">Wskaźnik<text:line-break/>realizacji</text:span></text:p>
          </table:table-cell>
        </table:table-row>
        <table:table-row table:style-name="Tabela8.1">
          <table:table-cell table:style-name="Tabela8.A1" office:value-type="string">
            <text:p text:style-name="P19"><text:span text:style-name="T16">Decentralizacja wydarzeń edukacyjnych kierowanych do seniorów i wydarzeń kulturalnych organizowanych w mieście – lokalizowanie ich w różnych częściach miasta.</text:span></text:p>
          </table:table-cell>
          <table:table-cell table:style-name="Tabela8.A1" office:value-type="string">
            <text:p text:style-name="Standard"><text:span text:style-name="T16">Urząd Miasta Legionowo</text:span></text:p>
            <text:p text:style-name="Standard"><text:span text:style-name="T16">Miejski Ośrodek Kultury</text:span></text:p>
            <text:p text:style-name="Standard"><text:span text:style-name="T16">Kluby seniora</text:span></text:p>
            <text:p text:style-name="Standard"><text:span text:style-name="T16">Kluby osiedlowe</text:span></text:p>
            <text:p text:style-name="Standard"><text:span text:style-name="T16">Organizacje pozarządowe</text:span></text:p>
          </table:table-cell>
          <table:table-cell table:style-name="Tabela8.A1" office:value-type="string">
            <text:p text:style-name="Standard"><text:span text:style-name="T16">Środki organizatora wydarzenia</text:span></text:p>
          </table:table-cell>
          <table:table-cell table:style-name="Tabela8.A1" office:value-type="string">
            <text:p text:style-name="P19"><text:span text:style-name="T16">Zgodnie z kalendarzem wydarzeń kulturalnych i edukacyjnych dla seniorów</text:span></text:p>
          </table:table-cell>
          <table:table-cell table:style-name="Tabela8.A1" office:value-type="string">
            <text:p text:style-name="Standard"><text:span text:style-name="T16">Liczba wydarzeń w ciągu roku zorganizowanych w poszczególnych częściach miasta</text:span></text:p>
          </table:table-cell>
        </table:table-row>
        <table:table-row table:style-name="Tabela8.1">
          <table:table-cell table:style-name="Tabela8.A1" office:value-type="string">
            <text:p text:style-name="P19"><text:span text:style-name="T16">Stworzenie skutecznego systemu powiadamiania starszych mieszkańców Legionowa o wydarzeniach edukacyjnych i kulturalnych do nich skierowanych</text:span></text:p>
          </table:table-cell>
          <table:table-cell table:style-name="Tabela8.A1" office:value-type="string">
            <text:p text:style-name="Standard"><text:span text:style-name="T16">Urząd Miasta Legionowo</text:span></text:p>
            <text:p text:style-name="Standard"><text:span text:style-name="T16">Miejski Ośrodek Kultury</text:span></text:p>
            <text:p text:style-name="Standard"><text:span text:style-name="T16">kluby seniora</text:span></text:p>
            <text:p text:style-name="Standard"><text:span text:style-name="T16">kluby osiedlowe</text:span></text:p>
            <text:p text:style-name="Standard"><text:span text:style-name="T16">organizacje pozarządowe</text:span></text:p>
          </table:table-cell>
          <table:table-cell table:style-name="Tabela8.A1" office:value-type="string">
            <text:p text:style-name="Standard"><text:span text:style-name="T16">j.w.</text:span></text:p>
          </table:table-cell>
          <table:table-cell table:style-name="Tabela8.A1" office:value-type="string">
            <text:p text:style-name="P19"><text:span text:style-name="T16">w ciągu 3 lat od uchwalenia strategii</text:span></text:p>
          </table:table-cell>
          <table:table-cell table:style-name="Tabela8.A1" office:value-type="string">
            <text:p text:style-name="P18"/>
          </table:table-cell>
        </table:table-row>
        <table:table-row table:style-name="Tabela8.1">
          <table:table-cell table:style-name="Tabela8.A1" office:value-type="string">
            <text:p text:style-name="P19"><text:span text:style-name="T16">Udostępnienie sztuki w przestrzeni publicznej</text:span></text:p>
          </table:table-cell>
          <table:table-cell table:style-name="Tabela8.A1" office:value-type="string">
            <text:p text:style-name="P19"><text:span text:style-name="T16">Miejski Ośrodek Kultury</text:span></text:p>
            <text:p text:style-name="P19"><text:span text:style-name="T16">Organizacje pozarządowe</text:span></text:p>
          </table:table-cell>
          <table:table-cell table:style-name="Tabela8.A1" office:value-type="string">
            <text:p text:style-name="Standard"><text:span text:style-name="T16">j.w.</text:span></text:p>
            <text:p text:style-name="Standard"><text:span text:style-name="T16">sponsoring</text:span></text:p>
          </table:table-cell>
          <table:table-cell table:style-name="Tabela8.A1" office:value-type="string">
            <text:p text:style-name="P18"/>
          </table:table-cell>
          <table:table-cell table:style-name="Tabela8.A1" office:value-type="string">
            <text:p text:style-name="Standard"><text:span text:style-name="T16">Liczba wydarzeń kulturalnych w przestrzeni publicznej</text:span></text:p>
          </table:table-cell>
        </table:table-row>
        <table:table-row table:style-name="Tabela8.1">
          <table:table-cell table:style-name="Tabela8.A1" table:number-columns-spanned="5" office:value-type="string">
            <text:p text:style-name="P88"><text:span text:style-name="T7">CT(EK)2. Dostosowanie poszczególnych elementów oferty edukacyjnej dla osób starszych, takich, jak tematyka, forma i grafik zajęć oraz koszt do ich zainteresowań, potrzeb, preferencji i możliwości, z uwzględnieniem zarówno kryterium ekonomicznego, jak i czasowego (w przypadku seniorów pracujących).</text:span></text:p>
          </table:table-cell>
          <table:covered-table-cell/>
          <table:covered-table-cell/>
          <table:covered-table-cell/>
          <table:covered-table-cell/>
        </table:table-row>
        <table:table-row table:style-name="Tabela8.1">
          <table:table-cell table:style-name="Tabela8.A1" office:value-type="string">
            <text:p text:style-name="P1"><text:span text:style-name="T18">Proponowane działanie</text:span></text:p>
          </table:table-cell>
          <table:table-cell table:style-name="Tabela8.A1" office:value-type="string">
            <text:p text:style-name="P1"><text:span text:style-name="T18">Podmiot odpowiedzialny<text:line-break/>za realizację</text:span></text:p>
          </table:table-cell>
          <table:table-cell table:style-name="Tabela8.A1" office:value-type="string">
            <text:p text:style-name="P1"><text:span text:style-name="T18">Źródła finansowania</text:span></text:p>
          </table:table-cell>
          <table:table-cell table:style-name="Tabela8.A1" office:value-type="string">
            <text:p text:style-name="P1"><text:span text:style-name="T18">Termin realizacji</text:span></text:p>
          </table:table-cell>
          <table:table-cell table:style-name="Tabela8.A1" office:value-type="string">
            <text:p text:style-name="P1"><text:span text:style-name="T18">Wskaźnik<text:line-break/>realizacji</text:span></text:p>
          </table:table-cell>
        </table:table-row>
        <table:table-row table:style-name="Tabela8.1">
          <table:table-cell table:style-name="Tabela8.A1" office:value-type="string">
            <text:p text:style-name="P19"><text:span text:style-name="T16">Stworzenie oferty edukacyjnej i kulturalnej skierowanej do seniorów z uwzględnieniem ich opinii – konsultacje propozycji z seniorami</text:span></text:p>
          </table:table-cell>
          <table:table-cell table:style-name="Tabela8.A1" office:value-type="string">
            <text:p text:style-name="P19"><text:span text:style-name="T16">Miejski Ośrodek Kultury</text:span></text:p>
            <text:p text:style-name="P19"><text:span text:style-name="T16">Urząd Miasta Legionowo</text:span></text:p>
            <text:p text:style-name="P19"><text:span text:style-name="T16">organizacje pozarządow</text:span></text:p>
            <text:p text:style-name="P19"><text:span text:style-name="T16">kluby seniora</text:span></text:p>
            <text:p text:style-name="P19"><text:span text:style-name="T16">kluby osiedlowe</text:span></text:p>
          </table:table-cell>
          <table:table-cell table:style-name="Tabela8.A1" office:value-type="string">
            <text:p text:style-name="P19"><text:span text:style-name="T16">środki organizatora</text:span></text:p>
          </table:table-cell>
          <table:table-cell table:style-name="Tabela8.A1" office:value-type="string">
            <text:p text:style-name="P19"><text:span text:style-name="T16">przy tworzeniu planów wydarzeń i ofert skierowanych do seniorów</text:span></text:p>
          </table:table-cell>
          <table:table-cell table:style-name="Tabela8.A1" office:value-type="string">
            <text:p text:style-name="P19"><text:span text:style-name="T16">liczba skonsultowanych ofert w ciągu roku</text:span></text:p>
            <text:p text:style-name="P19"><text:span text:style-name="T16">liczba seniorów, którzy wzięli udział w konsultacjach</text:span></text:p>
          </table:table-cell>
        </table:table-row>
        <table:table-row table:style-name="Tabela8.1">
          <table:table-cell table:style-name="Tabela8.A1" office:value-type="string">
            <text:p text:style-name="P19"><text:span text:style-name="T16">Stworzenie systemu ulg, zniżek dla seniorów oraz, w miarę możliwości, bezpłatnych ofert zajęć skierowanych do tej grupy mieszkańców</text:span></text:p>
          </table:table-cell>
          <table:table-cell table:style-name="Tabela8.A1" office:value-type="string">
            <text:p text:style-name="P19"><text:span text:style-name="T16">Miejski Ośrodek Kultury</text:span></text:p>
            <text:p text:style-name="P19"><text:span text:style-name="T16">Urząd Miasta Legionowo</text:span></text:p>
            <text:p text:style-name="P19"><text:span text:style-name="T16">organizacje pozarządowe</text:span></text:p>
            <text:p text:style-name="P19"><text:span text:style-name="T16">kluby seniora</text:span></text:p>
            <text:p text:style-name="P19"><text:span text:style-name="T16">kluby osiedlowe</text:span></text:p>
          </table:table-cell>
          <table:table-cell table:style-name="Tabela8.A1" office:value-type="string">
            <text:p text:style-name="P19"><text:span text:style-name="T16">środki organizatora</text:span></text:p>
            <text:p text:style-name="P19"><text:span text:style-name="T16">dotacje z dostępnych programów zewnętrznych</text:span></text:p>
            <text:p text:style-name="P19"><text:span text:style-name="T16">sponsoring</text:span></text:p>
          </table:table-cell>
          <table:table-cell table:style-name="Tabela8.A1" office:value-type="string">
            <text:p text:style-name="P19"><text:span text:style-name="T16">sukcesywnie w ciągu trzech lat od uchwalenia strategii</text:span></text:p>
          </table:table-cell>
          <table:table-cell table:style-name="Tabela8.A1" office:value-type="string">
            <text:p text:style-name="P19"><text:span text:style-name="T16">system ulg i zniżek dla seniorów</text:span></text:p>
            <text:p text:style-name="P19"><text:span text:style-name="T16">liczba ofert bezpłatnych zajęć dla seniorów w ciągu roku</text:span></text:p>
          </table:table-cell>
        </table:table-row>
        <table:table-row table:style-name="Tabela8.1">
          <table:table-cell table:style-name="Tabela8.A1" table:number-columns-spanned="5" office:value-type="string">
            <text:p text:style-name="P89"><text:span text:style-name="T7">CT(EK)3. Zwiększenie partycypacji seniorów, zarówno w roli odbiorców, jak i aktywnych uczestników, w kulturze i edukacji, poprzez wypracowanie dostosowanego do ich potrzeb systemu informacji o dostępnej ofercie, jak również systemu zachęt, obejmujących m.in. wpływ </text:span><text:soft-page-break/><text:span text:style-name="T7">na kształt oferty dla osób starszych w tych sferach oraz szersze możliwości prezentacji dokonań seniorów w tych dziedzinach, pokazujące ich potencjał i zachęcające szerszą grupę osób starszych do podjęcia aktywności.</text:span></text:p>
          </table:table-cell>
          <table:covered-table-cell/>
          <table:covered-table-cell/>
          <table:covered-table-cell/>
          <table:covered-table-cell/>
        </table:table-row>
        <table:table-row table:style-name="Tabela8.1">
          <table:table-cell table:style-name="Tabela8.A1" office:value-type="string">
            <text:p text:style-name="P19"><text:span text:style-name="T16">Promocja aktywności kulturalnej starszych mieszkańców miasta poprzez włączanie ich w oprawę artystyczną miejskich imprez i uroczystości oraz odpowiednie nagłaśnianie ich uczestnictwa w tych wydarzeniach </text:span></text:p>
          </table:table-cell>
          <table:table-cell table:style-name="Tabela8.A1" office:value-type="string">
            <text:p text:style-name="P19"><text:span text:style-name="T16">Urząd Miasta Legionowo</text:span></text:p>
            <text:p text:style-name="P19"><text:span text:style-name="T16">Miejski Ośrodek Kultury</text:span></text:p>
            <text:p text:style-name="P19"><text:span text:style-name="T16">Arena Legionowo</text:span></text:p>
            <text:p text:style-name="P19"><text:span text:style-name="T16">organizacje pozarządowe</text:span></text:p>
          </table:table-cell>
          <table:table-cell table:style-name="Tabela8.A1" office:value-type="string">
            <text:p text:style-name="P19"><text:span text:style-name="T16">nie wymaga nakładów finansowych</text:span></text:p>
          </table:table-cell>
          <table:table-cell table:style-name="Tabela8.A1" office:value-type="string">
            <text:p text:style-name="P19"><text:span text:style-name="T16">sukcesywnie w ramach planowanych wydarzeń kulturalnych w mieście</text:span></text:p>
          </table:table-cell>
          <table:table-cell table:style-name="Tabela8.A1" office:value-type="string">
            <text:p text:style-name="P19"><text:span text:style-name="T16">liczba uroczystości i wydarzeń kulturalnych, w których brali udział, jako wykonawcy i artyści, seniorzy</text:span></text:p>
          </table:table-cell>
        </table:table-row>
        <table:table-row table:style-name="Tabela8.1">
          <table:table-cell table:style-name="Tabela8.A1" office:value-type="string">
            <text:p text:style-name="P19"><text:span text:style-name="T16">Stworzenie skutecznego systemu powiadamiania starszych mieszkańców Legionowa o wydarzeniach edukacyjnych i kulturalnych do nich skierowanych</text:span></text:p>
            <text:p text:style-name="P19"><text:span text:style-name="T16">(działanie wspólne z CT(EK)1)</text:span></text:p>
          </table:table-cell>
          <table:table-cell table:style-name="Tabela8.A1" office:value-type="string">
            <text:p text:style-name="Standard"><text:span text:style-name="T16">Urząd Miasta Legionowo</text:span></text:p>
            <text:p text:style-name="Standard"><text:span text:style-name="T16">Miejski Ośrodek Kultury</text:span></text:p>
            <text:p text:style-name="Standard"><text:span text:style-name="T16">kluby seniora</text:span></text:p>
            <text:p text:style-name="Standard"><text:span text:style-name="T16">kluby osiedlowe</text:span></text:p>
            <text:p text:style-name="Standard"><text:span text:style-name="T16">organizacje pozarządowe</text:span></text:p>
          </table:table-cell>
          <table:table-cell table:style-name="Tabela8.A1" office:value-type="string">
            <text:p text:style-name="Standard"><text:span text:style-name="T16">j.w.</text:span></text:p>
          </table:table-cell>
          <table:table-cell table:style-name="Tabela8.A1" office:value-type="string">
            <text:p text:style-name="P19"><text:span text:style-name="T16">w ciągu 3 lat od uchwalenia strategii</text:span></text:p>
          </table:table-cell>
          <table:table-cell table:style-name="Tabela8.A1" office:value-type="string">
            <text:p text:style-name="P18"/>
          </table:table-cell>
        </table:table-row>
      </table:table>
      <text:p text:style-name="P8"/>
      <text:p text:style-name="P8"/>
      <text:p text:style-name="P8"/>
      <text:p text:style-name="P7"/>
      <text:p text:style-name="P38"/>
      <text:p text:style-name="P2"><text:span text:style-name="T3">9. System monitoringu i ewaluacji realizacji strategii</text:span></text:p>
      <text:p text:style-name="P8"/>
      <text:p text:style-name="P3"><text:span text:style-name="T7">Realizacja strategii będzie poddana stałemu monitorowaniu. Będzie się ono odbywało poprzez gromadzenie informacji i sprawozdań od podmiotów uczestniczących w jej realizacji, jak również kontrolowanie efektów realizacji strategii w formie rocznych sprawozdań. Celem monitoringu będzie badanie stanu realizacji podjętych działań.</text:span></text:p>
      <text:p text:style-name="P8"/>
      <text:p text:style-name="P3"><text:span text:style-name="T7">Prowadzony na bieżąco monitoring będzie obejmował następujące elementy:</text:span></text:p>
      <text:list xml:id="list2373118799314435680" text:style-name="WWNum30">
        <text:list-item>
          <text:p text:style-name="P59"><text:span text:style-name="T7">czas realizacji i zakres planowanych działań,</text:span></text:p>
        </text:list-item>
        <text:list-item>
          <text:p text:style-name="P59"><text:span text:style-name="T7">wysokość oraz źródła pochodzenia środków finansowych na ich realizację,</text:span></text:p>
        </text:list-item>
        <text:list-item>
          <text:p text:style-name="P59"><text:span text:style-name="T7">stan realizacji zaplanowanych na dany okres zadań, realizowanych w ramach strategii.</text:span></text:p>
        </text:list-item>
      </text:list>
      <text:p text:style-name="P3"><text:span text:style-name="T7">Działania monitorujące obejmą również podmioty, które realizują strategię. W ich zakres wejdzie więc prowadzenie kontroli placówkach i instytucjach realizujących działania wynikające ze strategii. Ponadto okresowej, nie rzadziej niż raz w roku, ocenie, zostaną poddane działania, zmierzające do realizacji poszczególnych, wskazanych w strategii celów. Oceniana będzie efektywność i celowość podjętych działań, a podstawą do sformułowania oceny będą roczne sprawozdania, o których mowa na początku niniejszego rozdziału.</text:span></text:p>
      <text:p text:style-name="P8"/>
      <text:p text:style-name="P3"><text:span text:style-name="T7">Prowadzone w ramach realizacji strategii działania będą również poddawane ewaluacji, odbywającej się minimum raz w roku, której celem będzie ocena wpływu podjętych działań na realizację celów zawartych w strategii. Ewaluacja będzie się odbywać po zakończeniu roku. Wnioski z ewaluacji będą podstawą do ewentualnych korekt i zmian kierunków działania oraz modyfikacji zadań zaplanowanych do realizacji, jeśli zajdą istotne zmiany w obszarze wsparcia starszych mieszkańców miasta, które takich modyfikacji będą wymagać.</text:span></text:p>
      <text:p text:style-name="P8"/>
      <text:p text:style-name="P2"><text:span text:style-name="T3">10. Źródła finansowania strategii</text:span></text:p>
      <text:p text:style-name="P8"/>
      <text:p text:style-name="P3"><text:span text:style-name="T7">Źródłami finansowania realizacji „Strategii działań na rzecz seniorów - Legionowo 60+” będą środki, pochodzące z:</text:span></text:p>
      <text:list xml:id="list7822527395844082008" text:style-name="WWNum31">
        <text:list-item>
          <text:p text:style-name="P83"><text:span text:style-name="T7">budżetu Miasta Legionowo,</text:span></text:p>
        </text:list-item>
        <text:list-item>
          <text:p text:style-name="P83"><text:span text:style-name="T7">funduszy zewnętrznych, w tym z programów Unii Europejskiej, rządowych oraz pozarządowych,</text:span></text:p>
        </text:list-item>
        <text:list-item>
          <text:p text:style-name="P83"><text:span text:style-name="T7">środków własnych podmiotów realizujących zadania na rzecz seniorów,</text:span></text:p>
        </text:list-item>
        <text:list-item>
          <text:p text:style-name="P83"><text:span text:style-name="T7">środków pozyskanych na działania związane z realizacją strategii od sponsorów.</text:span></text:p>
        </text:list-item>
      </text:list>
      <text:p text:style-name="P8"/>
      <text:p text:style-name="P2"><text:span text:style-name="T3">11. Zakończenie</text:span></text:p>
      <text:p text:style-name="P8"/>
      <text:p text:style-name="P3"><text:span text:style-name="T7">„Strategia działań na rzecz seniorów - Legionowo 60+” na lata 2014 - 2020 ma za zadanie objąć docelowo wszystkich mieszkańców Legionowa w wieku powyżej 60 lat, czyli około 12 tysięcy osób. Ma ona na celu stworzenie miasta przyjaznego seniorom poprzez udzielane im wsparcie, ich aktywizację i wykorzystanie drzemiącego w tej grupie społecznej potencjału, jak </text:span><text:soft-page-break/><text:span text:style-name="T7">również opiekę nad nimi. Zawarte w niniejszym dokumencie zapisy będą realizowane przez samorząd, organizacje pozarządowe i inne jednostki w zależności od środków finansowych posiadanych przez Miasto Legionowo, jednostki realizujące program (zarówno organizacje pozarządowe, jak i inne instytucje) oraz środków pozyskanych ze źródeł zewnętrznych.</text:span></text:p>
      <text:p text:style-name="P71"/>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Wingdings" svg:font-family="Wingdings" style:font-adornments="Regular" style:font-pitch="variable" style:font-charset="x-symbol"/>
    <style:font-face style:name="Symbol" svg:font-family="Symbol" style:font-adornments="Normalny" style:font-family-generic="roman" style:font-pitch="variable" style:font-charset="x-symbol"/>
    <style:font-face style:name="Mangal1" svg:font-family="Mangal"/>
    <style:font-face style:name="Courier New" svg:font-family="'Courier New'" style:font-adornments="Normalny" style:font-family-generic="modern" style:font-pitch="fixed"/>
    <style:font-face style:name="Calibri" svg:font-family="Calibri" style:font-family-generic="roman" style:font-pitch="variable"/>
    <style:font-face style:name="Cambria" svg:font-family="Cambria"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Arial" svg:font-family="Arial" style:font-family-generic="swiss" style:font-pitch="variable"/>
    <style:font-face style:name="F" svg:font-family="" style:font-family-generic="system"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Serif" svg:font-family="DejaVuSerif" style:font-family-generic="system" style:font-pitch="variable"/>
    <style:font-face style:name="Lucida Sans Unicode" svg:font-family="'Lucida Sans Unicode'"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ahoma1" svg:font-family="Tahoma"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f"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Calibri" fo:font-size="11pt" fo:language="pl" fo:country="PL" style:letter-kerning="true" style:font-name-asian="SimSun" style:font-size-asian="11pt" style:language-asian="en" style:country-asian="US" style:font-name-complex="Calibri1"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Calibri" fo:font-size="11pt" fo:language="pl" fo:country="PL" style:letter-kerning="true" style:font-name-asian="SimSun" style:font-size-asian="11pt" style:language-asian="en" style:country-asian="US" style:font-name-complex="Calibri1"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cm" fo:margin-bottom="0.353cm" style:contextual-spacing="false" fo:line-height="115%" fo:orphans="2" fo:widows="2" fo:hyphenation-ladder-count="no-limit" style:vertical-align="baseline" style:writing-mode="lr-tb"/>
      <style:text-properties style:font-name="Calibri" style:letter-kerning="true" style:font-name-asian="Lucida Sans Unicode" style:font-name-complex="Tahoma1" fo:hyphenate="false" fo:hyphenation-remain-char-count="2" fo:hyphenation-push-char-count="2"/>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 fo:font-size="14pt" style:font-name-asian="Microsoft YaHei" style:font-size-asian="14pt" style:font-name-complex="Mangal" style:font-size-complex="14pt"/>
    </style:style>
    <style:style style:name="Text_20_body" style:display-name="Text body" style:family="paragraph" style:parent-style-name="Standard" style:default-outline-level="" style:class="text">
      <style:paragraph-properties fo:margin-top="0cm" fo:margin-bottom="0.212cm" style:contextual-spacing="false"/>
      <style:text-properties style:font-name="Times New Roman" fo:font-size="12pt" style:font-name-asian="Times New Roman1" style:font-size-asian="12pt" style:language-asian="pl" style:country-asian="PL" style:font-name-complex="Times New Roman1" style:font-size-complex="10pt"/>
    </style:style>
    <style:style style:name="List" style:family="paragraph" style:parent-style-name="Text_20_body" style:class="list">
      <style:text-properties style:font-size-asian="12pt" style:font-name-complex="Mangal1"/>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style>
    <style:style style:name="Heading_20_1" style:display-name="Heading 1" style:family="paragraph" style:parent-style-name="Standard" style:default-outline-level="1" style:list-style-name="" style:class="text">
      <style:paragraph-properties fo:margin-top="0.423cm" fo:margin-bottom="0.106cm" style:contextual-spacing="false" fo:line-height="115%" fo:keep-with-next="always"/>
      <style:text-properties style:font-name="Cambria" fo:font-size="16pt" fo:font-weight="bold" style:letter-kerning="true" style:font-name-asian="Times New Roman1" style:font-size-asian="16pt" style:font-weight-asian="bold" style:font-name-complex="Times New Roman1" style:font-size-complex="16pt" style:font-weight-complex="bold"/>
    </style:style>
    <style:style style:name="List_20_Paragraph" style:display-name="List Paragraph" style:family="paragraph" style:parent-style-name="Standard" style:default-outline-level="">
      <style:paragraph-properties fo:margin-left="1.27cm" fo:margin-right="0cm" fo:margin-top="0cm" fo:margin-bottom="0.353cm" style:contextual-spacing="true" fo:line-height="115%" fo:text-indent="0cm" style:auto-text-indent="false"/>
      <style:text-properties style:font-name="Calibri" style:font-name-asian="Calibri1" style:font-name-complex="Times New Roman1"/>
    </style:style>
    <style:style style:name="footnote_20_text" style:display-name="footnote text" style:family="paragraph" style:parent-style-name="Standard" style:default-outline-level="">
      <style:text-properties style:font-name="Times New Roman" fo:font-size="10pt" style:font-name-asian="Times New Roman1" style:font-size-asian="10pt" style:language-asian="pl" style:country-asian="PL" style:font-name-complex="Times New Roman1" style:font-size-complex="10pt"/>
    </style:style>
    <style:style style:name="No_20_Spacing" style:display-name="No Spacing" style:family="paragraph" style:default-outline-level="">
      <style:paragraph-properties fo:orphans="2" fo:widows="2" style:writing-mode="lr-tb"/>
      <style:text-properties style:font-name-complex="F"/>
    </style:style>
    <style:style style:name="rtejustify" style:family="paragraph" style:parent-style-name="Standard" style:default-outline-level="">
      <style:paragraph-properties fo:margin-top="0.049cm" fo:margin-bottom="0.049cm" style:contextual-spacing="false"/>
      <style:text-properties style:font-name="Times New Roman" fo:font-size="12pt" style:font-name-asian="Times New Roman1" style:font-size-asian="12pt" style:language-asian="pl" style:country-asian="PL" style:font-name-complex="Times New Roman1" style:font-size-complex="12pt"/>
    </style:style>
    <style:style style:name="Header" style:family="paragraph" style:parent-style-name="Standard" style:default-outline-level="" style:class="extra">
      <style:paragraph-properties>
        <style:tab-stops>
          <style:tab-stop style:position="8.001cm" style:type="center"/>
          <style:tab-stop style:position="16.002cm" style:type="right"/>
        </style:tab-stops>
      </style:paragraph-properties>
    </style:style>
    <style:style style:name="Footer" style:family="paragraph" style:parent-style-name="Standard" style:default-outline-level="" style:class="extra">
      <style:paragraph-properties>
        <style:tab-stops>
          <style:tab-stop style:position="8.001cm" style:type="center"/>
          <style:tab-stop style:position="16.002cm" style:type="right"/>
        </style:tab-stops>
      </style:paragraph-properties>
    </style:style>
    <style:style style:name="endnote_20_text" style:display-name="endnote text" style:family="paragraph" style:parent-style-name="Standard" style:default-outline-level="">
      <style:text-properties fo:font-size="10pt" style:font-size-asian="10pt" style:font-size-complex="10pt"/>
    </style:style>
    <style:style style:name="Normal_20__28_Web_29_" style:display-name="Normal (Web)" style:family="paragraph" style:parent-style-name="Standard" style:default-outline-level="">
      <style:paragraph-properties fo:margin-top="0.049cm" fo:margin-bottom="0.049cm" style:contextual-spacing="false"/>
      <style:text-properties style:font-name="Times New Roman" fo:font-size="12pt" style:font-name-asian="Times New Roman1" style:font-size-asian="12pt" style:language-asian="pl" style:country-asian="PL" style:font-name-complex="Times New Roman1" style:font-size-complex="12pt"/>
    </style:style>
    <style:style style:name="blocknumber" style:family="paragraph" style:parent-style-name="Standard" style:default-outline-level="">
      <style:paragraph-properties fo:margin-top="0.049cm" fo:margin-bottom="0.049cm" style:contextual-spacing="false"/>
      <style:text-properties style:font-name="Times New Roman" fo:font-size="12pt" style:font-name-asian="Times New Roman1" style:font-size-asian="12pt" style:language-asian="pl" style:country-asian="PL" style:font-name-complex="Times New Roman1" style:font-size-complex="12pt"/>
    </style:style>
    <style:style style:name="Balloon_20_Text" style:display-name="Balloon Text" style:family="paragraph" style:parent-style-name="Standard" style:default-outline-level="">
      <style:text-properties style:font-name="Tahoma" fo:font-size="8pt" style:font-size-asian="8pt" style:font-name-complex="Tahoma1" style:font-size-complex="8pt"/>
    </style:style>
    <style:style style:name="Footnote" style:family="paragraph" style:parent-style-name="Standard" style:class="extra"/>
    <style:style style:name="Default_20_Paragraph_20_Font" style:display-name="Default Paragraph Font" style:family="text"/>
    <style:style style:name="Tekst_20_przypisu_20_dolnego_20_Znak" style:display-name="Tekst przypisu dolnego Znak" style:family="text" style:parent-style-name="Default_20_Paragraph_20_Font">
      <style:text-properties style:font-name="Times New Roman" fo:font-size="10pt" style:font-name-asian="Times New Roman1" style:font-size-asian="10pt" style:language-asian="pl" style:country-asian="PL" style:font-name-complex="Times New Roman1" style:font-size-complex="10pt"/>
    </style:style>
    <style:style style:name="footnote_20_reference" style:display-name="footnote reference" style:family="text" style:parent-style-name="Default_20_Paragraph_20_Font">
      <style:text-properties style:text-position="super 58%" style:font-name-complex="Times New Roman1"/>
    </style:style>
    <style:style style:name="Tekst_20_podstawowy_20_Znak" style:display-name="Tekst podstawowy Znak" style:family="text" style:parent-style-name="Default_20_Paragraph_20_Font">
      <style:text-properties style:font-name="Times New Roman" fo:font-size="12pt" style:font-name-asian="Times New Roman1" style:font-size-asian="12pt" style:language-asian="pl" style:country-asian="PL" style:font-name-complex="Times New Roman1" style:font-size-complex="10pt"/>
    </style:style>
    <style:style style:name="Nagłówek_20_1_20_Znak" style:display-name="Nagłówek 1 Znak" style:family="text" style:parent-style-name="Default_20_Paragraph_20_Font">
      <style:text-properties style:font-name="Cambria" fo:font-size="16pt" fo:font-weight="bold" style:letter-kerning="true" style:font-name-asian="Times New Roman1" style:font-size-asian="16pt" style:font-weight-asian="bold" style:font-name-complex="Times New Roman1" style:font-size-complex="16pt" style:font-weight-complex="bold"/>
    </style:style>
    <style:style style:name="Bez_20_odstępów_20_Znak" style:display-name="Bez odstępów Znak" style:family="text" style:parent-style-name="Default_20_Paragraph_20_Font">
      <style:text-properties style:font-name-complex="F"/>
    </style:style>
    <style:style style:name="Strong_20_Emphasis" style:display-name="Strong Emphasis" style:family="text" style:parent-style-name="Default_20_Paragraph_20_Font">
      <style:text-properties fo:font-weight="bold" style:font-weight-asian="bold" style:font-weight-complex="bold"/>
    </style:style>
    <style:style style:name="Nagłówek_20_Znak" style:display-name="Nagłówek Znak" style:family="text" style:parent-style-name="Default_20_Paragraph_20_Font"/>
    <style:style style:name="Stopka_20_Znak" style:display-name="Stopka Znak" style:family="text" style:parent-style-name="Default_20_Paragraph_20_Font"/>
    <style:style style:name="Emphasis" style:family="text" style:parent-style-name="Default_20_Paragraph_20_Font">
      <style:text-properties fo:font-style="italic" style:font-style-asian="italic" style:font-style-complex="italic"/>
    </style:style>
    <style:style style:name="Tekst_20_przypisu_20_końcowego_20_Znak" style:display-name="Tekst przypisu końcowego Znak" style:family="text" style:parent-style-name="Default_20_Paragraph_20_Font">
      <style:text-properties fo:font-size="10pt" style:font-size-asian="10pt" style:font-size-complex="10pt"/>
    </style:style>
    <style:style style:name="endnote_20_reference" style:display-name="endnote reference" style:family="text" style:parent-style-name="Default_20_Paragraph_20_Font">
      <style:text-properties style:text-position="super 58%"/>
    </style:style>
    <style:style style:name="Tekst_20_dymka_20_Znak" style:display-name="Tekst dymka Znak" style:family="text" style:parent-style-name="Default_20_Paragraph_20_Font">
      <style:text-properties style:font-name="Tahoma" fo:font-size="8pt" style:font-size-asian="8pt" style:font-name-complex="Tahoma1" style:font-size-complex="8pt"/>
    </style:style>
    <style:style style:name="ListLabel_20_1" style:display-name="ListLabel 1" style:family="text">
      <style:text-properties fo:font-size="10pt" style:font-size-asian="10pt"/>
    </style:style>
    <style:style style:name="ListLabel_20_2" style:display-name="ListLabel 2" style:family="text">
      <style:text-properties style:font-name-complex="Courier New1"/>
    </style:style>
    <style:style style:name="ListLabel_20_3" style:display-name="ListLabel 3" style:family="text">
      <style:text-properties fo:font-weight="normal" style:font-weight-asian="normal"/>
    </style:style>
    <style:style style:name="ListLabel_20_4" style:display-name="ListLabel 4" style:family="text">
      <style:text-properties fo:color="#00000a"/>
    </style:style>
    <style:style style:name="Footnote_20_Symbol" style:display-name="Footnote Symbol" style:family="text"/>
    <style:style style:name="Footnote_20_anchor" style:display-name="Footnote anchor" style:family="text">
      <style:text-properties style:text-position="super 58%"/>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ListLabel_20_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1"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ListLabel_20_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ListLabel_20_1"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1"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ListLabel_20_1"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ListLabel_20_1"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ListLabel_20_2"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2"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style:num-suffix="." style:num-format="a">
        <style:list-level-properties text:list-level-position-and-space-mode="label-alignment">
          <style:list-level-label-alignment text:label-followed-by="listtab" fo:text-indent="-0.635cm" fo:margin-left="1.771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3.041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4.31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581cm"/>
        </style:list-level-properties>
      </text:list-level-style-number>
      <text:list-level-style-number text:level="5" style:num-suffix="." style:num-format="a">
        <style:list-level-properties text:list-level-position-and-space-mode="label-alignment">
          <style:list-level-label-alignment text:label-followed-by="listtab" fo:text-indent="-0.635cm" fo:margin-left="6.851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8.121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9.391cm"/>
        </style:list-level-properties>
      </text:list-level-style-number>
      <text:list-level-style-number text:level="8" style:num-suffix="." style:num-format="a">
        <style:list-level-properties text:list-level-position-and-space-mode="label-alignment">
          <style:list-level-label-alignment text:label-followed-by="listtab" fo:text-indent="-0.635cm" fo:margin-left="10.661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93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style:num-suffix="." style:num-format="a">
        <style:list-level-properties text:list-level-position-and-space-mode="label-alignment">
          <style:list-level-label-alignment text:label-followed-by="listtab" fo:text-indent="-0.635cm" fo:margin-left="1.771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3.041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4.31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581cm"/>
        </style:list-level-properties>
      </text:list-level-style-number>
      <text:list-level-style-number text:level="5" style:num-suffix="." style:num-format="a">
        <style:list-level-properties text:list-level-position-and-space-mode="label-alignment">
          <style:list-level-label-alignment text:label-followed-by="listtab" fo:text-indent="-0.635cm" fo:margin-left="6.851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8.121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9.391cm"/>
        </style:list-level-properties>
      </text:list-level-style-number>
      <text:list-level-style-number text:level="8" style:num-suffix="." style:num-format="a">
        <style:list-level-properties text:list-level-position-and-space-mode="label-alignment">
          <style:list-level-label-alignment text:label-followed-by="listtab" fo:text-indent="-0.635cm" fo:margin-left="10.661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93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bullet text:level="1" style:num-suffix="" text:bullet-char="">
        <style:list-level-properties text:list-level-position-and-space-mode="label-alignment">
          <style:list-level-label-alignment text:label-followed-by="listtab" fo:text-indent="-0.635cm" fo:margin-left="2.27cm"/>
        </style:list-level-properties>
        <style:text-properties style:font-name="Symbol"/>
      </text:list-level-style-bullet>
      <text:list-level-style-bullet text:level="2" text:style-name="ListLabel_20_2" style:num-suffix="o" text:bullet-char="o">
        <style:list-level-properties text:list-level-position-and-space-mode="label-alignment">
          <style:list-level-label-alignment text:label-followed-by="listtab" fo:text-indent="-0.635cm" fo:margin-left="3.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4.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6.08cm"/>
        </style:list-level-properties>
        <style:text-properties style:font-name="Symbol"/>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7.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8.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9.89cm"/>
        </style:list-level-properties>
        <style:text-properties style:font-name="Symbol"/>
      </text:list-level-style-bullet>
      <text:list-level-style-bullet text:level="8" text:style-name="ListLabel_20_2" style:num-suffix="o" text:bullet-char="o">
        <style:list-level-properties text:list-level-position-and-space-mode="label-alignment">
          <style:list-level-label-alignment text:label-followed-by="listtab" fo:text-indent="-0.635cm" fo:margin-left="11.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2.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bullet text:level="1" style:num-suffix="" text:bullet-char="">
        <style:list-level-properties text:list-level-position-and-space-mode="label-alignment">
          <style:list-level-label-alignment text:label-followed-by="listtab" fo:text-indent="-0.635cm" fo:margin-left="2.27cm"/>
        </style:list-level-properties>
        <style:text-properties style:font-name="Symbol"/>
      </text:list-level-style-bullet>
      <text:list-level-style-bullet text:level="2" text:style-name="ListLabel_20_2" style:num-suffix="o" text:bullet-char="o">
        <style:list-level-properties text:list-level-position-and-space-mode="label-alignment">
          <style:list-level-label-alignment text:label-followed-by="listtab" fo:text-indent="-0.635cm" fo:margin-left="3.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4.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6.08cm"/>
        </style:list-level-properties>
        <style:text-properties style:font-name="Symbol"/>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7.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8.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9.89cm"/>
        </style:list-level-properties>
        <style:text-properties style:font-name="Symbol"/>
      </text:list-level-style-bullet>
      <text:list-level-style-bullet text:level="8" text:style-name="ListLabel_20_2" style:num-suffix="o" text:bullet-char="o">
        <style:list-level-properties text:list-level-position-and-space-mode="label-alignment">
          <style:list-level-label-alignment text:label-followed-by="listtab" fo:text-indent="-0.635cm" fo:margin-left="11.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2.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bullet text:level="1" style:num-suffix="" text:bullet-char="">
        <style:list-level-properties text:list-level-position-and-space-mode="label-alignment">
          <style:list-level-label-alignment text:label-followed-by="listtab" fo:text-indent="-0.635cm" fo:margin-left="2.27cm"/>
        </style:list-level-properties>
        <style:text-properties style:font-name="Symbol"/>
      </text:list-level-style-bullet>
      <text:list-level-style-bullet text:level="2" text:style-name="ListLabel_20_2" style:num-suffix="o" text:bullet-char="o">
        <style:list-level-properties text:list-level-position-and-space-mode="label-alignment">
          <style:list-level-label-alignment text:label-followed-by="listtab" fo:text-indent="-0.635cm" fo:margin-left="3.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4.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6.08cm"/>
        </style:list-level-properties>
        <style:text-properties style:font-name="Symbol"/>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7.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8.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9.89cm"/>
        </style:list-level-properties>
        <style:text-properties style:font-name="Symbol"/>
      </text:list-level-style-bullet>
      <text:list-level-style-bullet text:level="8" text:style-name="ListLabel_20_2" style:num-suffix="o" text:bullet-char="o">
        <style:list-level-properties text:list-level-position-and-space-mode="label-alignment">
          <style:list-level-label-alignment text:label-followed-by="listtab" fo:text-indent="-0.635cm" fo:margin-left="11.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2.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3" style:num-suffix=")" style:num-format="a">
        <style:list-level-properties text:list-level-position-and-space-mode="label-alignment">
          <style:list-level-label-alignment text:label-followed-by="listtab" fo:text-indent="-0.635cm" fo:margin-left="0.635cm"/>
        </style:list-level-properties>
      </text:list-level-style-number>
      <text:list-level-style-bullet text:level="2" text:style-name="ListLabel_20_4"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3" text:style-name="ListLabel_20_4" style:num-suffix="" text:bullet-char="">
        <style:list-level-properties text:list-level-position-and-space-mode="label-alignment">
          <style:list-level-label-alignment text:label-followed-by="listtab" fo:text-indent="-0.635cm" fo:margin-left="1.905cm"/>
        </style:list-level-properties>
        <style:text-properties style:font-name="Symbol"/>
      </text:list-level-style-bullet>
      <text:list-level-style-number text:level="4" style:num-prefix="("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5" style:num-prefix="(" style:num-suffix=")" style:num-format="a">
        <style:list-level-properties text:list-level-position-and-space-mode="label-alignment">
          <style:list-level-label-alignment text:label-followed-by="listtab" fo:text-indent="-0.635cm" fo:margin-left="3.175cm"/>
        </style:list-level-properties>
      </text:list-level-style-number>
      <text:list-level-style-number text:level="6" style:num-prefix="(" style:num-suffix=")" style:num-format="i">
        <style:list-level-properties text:list-level-position-and-space-mode="label-alignment">
          <style:list-level-label-alignment text:label-followed-by="listtab" fo:text-indent="-0.635cm" fo:margin-left="3.81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8" style:num-suffix="." style:num-format="a">
        <style:list-level-properties text:list-level-position-and-space-mode="label-alignment">
          <style:list-level-label-alignment text:label-followed-by="listtab" fo:text-indent="-0.635cm" fo:margin-left="5.08cm"/>
        </style:list-level-properties>
      </text:list-level-style-number>
      <text:list-level-style-number text:level="9" style:num-suffix="." style:num-format="i">
        <style:list-level-properties text:list-level-position-and-space-mode="label-alignment">
          <style:list-level-label-alignment text:label-followed-by="listtab" fo:text-indent="-0.635cm" fo:margin-left="5.71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text:style-name="ListLabel_20_3" style:num-suffix="." style:num-format="1">
        <style:list-level-properties text:list-level-position-and-space-mode="label-alignment">
          <style:list-level-label-alignment text:label-followed-by="listtab" fo:text-indent="-0.635cm" fo:margin-left="1.969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number text:level="1" style:num-suffix="." style:num-format="1">
        <style:list-level-properties text:list-level-position-and-space-mode="label-alignment">
          <style:list-level-label-alignment text:label-followed-by="listtab" fo:text-indent="-0.635cm" fo:margin-left="2.604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3.87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5.144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6.414cm"/>
        </style:list-level-properties>
      </text:list-level-style-number>
      <text:list-level-style-number text:level="5" style:num-suffix="." style:num-format="a">
        <style:list-level-properties text:list-level-position-and-space-mode="label-alignment">
          <style:list-level-label-alignment text:label-followed-by="listtab" fo:text-indent="-0.635cm" fo:margin-left="7.684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8.954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10.224cm"/>
        </style:list-level-properties>
      </text:list-level-style-number>
      <text:list-level-style-number text:level="8" style:num-suffix="." style:num-format="a">
        <style:list-level-properties text:list-level-position-and-space-mode="label-alignment">
          <style:list-level-label-alignment text:label-followed-by="listtab" fo:text-indent="-0.635cm" fo:margin-left="11.494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2.76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number text:level="1" text:style-name="ListLabel_20_3" style:num-suffix=")" style:num-format="a">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number text:level="1" text:style-name="ListLabel_20_3" style:num-suffix=")" style:num-format="a">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ListLabel_20_2"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2"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number text:level="1"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3.81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5.08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5" style:num-suffix="." style:num-format="a">
        <style:list-level-properties text:list-level-position-and-space-mode="label-alignment">
          <style:list-level-label-alignment text:label-followed-by="listtab" fo:text-indent="-0.635cm" fo:margin-left="7.62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8.89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8" style:num-suffix="." style:num-format="a">
        <style:list-level-properties text:list-level-position-and-space-mode="label-alignment">
          <style:list-level-label-alignment text:label-followed-by="listtab" fo:text-indent="-0.635cm" fo:margin-left="11.43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2.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2"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2"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3">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2"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2"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2"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2"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5">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2"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2"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6">
      <text:list-level-style-number text:level="1" style:num-suffix="." style:num-format="a">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7">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8">
      <text:list-level-style-bullet text:level="1" style:num-suffix="" text:bullet-char="">
        <style:list-level-properties text:list-level-position-and-space-mode="label-alignment">
          <style:list-level-label-alignment text:label-followed-by="listtab" fo:text-indent="-0.635cm" fo:margin-left="2.27cm"/>
        </style:list-level-properties>
        <style:text-properties style:font-name="Symbol"/>
      </text:list-level-style-bullet>
      <text:list-level-style-bullet text:level="2" text:style-name="ListLabel_20_2" style:num-suffix="o" text:bullet-char="o">
        <style:list-level-properties text:list-level-position-and-space-mode="label-alignment">
          <style:list-level-label-alignment text:label-followed-by="listtab" fo:text-indent="-0.635cm" fo:margin-left="3.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4.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6.08cm"/>
        </style:list-level-properties>
        <style:text-properties style:font-name="Symbol"/>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7.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8.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9.89cm"/>
        </style:list-level-properties>
        <style:text-properties style:font-name="Symbol"/>
      </text:list-level-style-bullet>
      <text:list-level-style-bullet text:level="8" text:style-name="ListLabel_20_2" style:num-suffix="o" text:bullet-char="o">
        <style:list-level-properties text:list-level-position-and-space-mode="label-alignment">
          <style:list-level-label-alignment text:label-followed-by="listtab" fo:text-indent="-0.635cm" fo:margin-left="11.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2.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9">
      <text:list-level-style-bullet text:level="1" style:num-suffix="" text:bullet-char="">
        <style:list-level-properties text:list-level-position-and-space-mode="label-alignment">
          <style:list-level-label-alignment text:label-followed-by="listtab" fo:text-indent="-0.635cm" fo:margin-left="2.27cm"/>
        </style:list-level-properties>
        <style:text-properties style:font-name="Symbol"/>
      </text:list-level-style-bullet>
      <text:list-level-style-bullet text:level="2" text:style-name="ListLabel_20_2" style:num-suffix="o" text:bullet-char="o">
        <style:list-level-properties text:list-level-position-and-space-mode="label-alignment">
          <style:list-level-label-alignment text:label-followed-by="listtab" fo:text-indent="-0.635cm" fo:margin-left="3.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4.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6.08cm"/>
        </style:list-level-properties>
        <style:text-properties style:font-name="Symbol"/>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7.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8.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9.89cm"/>
        </style:list-level-properties>
        <style:text-properties style:font-name="Symbol"/>
      </text:list-level-style-bullet>
      <text:list-level-style-bullet text:level="8" text:style-name="ListLabel_20_2" style:num-suffix="o" text:bullet-char="o">
        <style:list-level-properties text:list-level-position-and-space-mode="label-alignment">
          <style:list-level-label-alignment text:label-followed-by="listtab" fo:text-indent="-0.635cm" fo:margin-left="11.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2.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0">
      <text:list-level-style-bullet text:level="1" style:num-suffix="" text:bullet-char="">
        <style:list-level-properties text:list-level-position-and-space-mode="label-alignment">
          <style:list-level-label-alignment text:label-followed-by="listtab" fo:text-indent="-0.635cm" fo:margin-left="2.27cm"/>
        </style:list-level-properties>
        <style:text-properties style:font-name="Symbol"/>
      </text:list-level-style-bullet>
      <text:list-level-style-bullet text:level="2" text:style-name="ListLabel_20_2" style:num-suffix="o" text:bullet-char="o">
        <style:list-level-properties text:list-level-position-and-space-mode="label-alignment">
          <style:list-level-label-alignment text:label-followed-by="listtab" fo:text-indent="-0.635cm" fo:margin-left="3.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4.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6.08cm"/>
        </style:list-level-properties>
        <style:text-properties style:font-name="Symbol"/>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7.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8.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9.89cm"/>
        </style:list-level-properties>
        <style:text-properties style:font-name="Symbol"/>
      </text:list-level-style-bullet>
      <text:list-level-style-bullet text:level="8" text:style-name="ListLabel_20_2" style:num-suffix="o" text:bullet-char="o">
        <style:list-level-properties text:list-level-position-and-space-mode="label-alignment">
          <style:list-level-label-alignment text:label-followed-by="listtab" fo:text-indent="-0.635cm" fo:margin-left="11.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2.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1">
      <text:list-level-style-bullet text:level="1" style:num-suffix="" text:bullet-char="">
        <style:list-level-properties text:list-level-position-and-space-mode="label-alignment">
          <style:list-level-label-alignment text:label-followed-by="listtab" fo:text-indent="-0.635cm" fo:margin-left="2.27cm"/>
        </style:list-level-properties>
        <style:text-properties style:font-name="Symbol"/>
      </text:list-level-style-bullet>
      <text:list-level-style-bullet text:level="2" text:style-name="ListLabel_20_2" style:num-suffix="o" text:bullet-char="o">
        <style:list-level-properties text:list-level-position-and-space-mode="label-alignment">
          <style:list-level-label-alignment text:label-followed-by="listtab" fo:text-indent="-0.635cm" fo:margin-left="3.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4.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6.08cm"/>
        </style:list-level-properties>
        <style:text-properties style:font-name="Symbol"/>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7.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8.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9.89cm"/>
        </style:list-level-properties>
        <style:text-properties style:font-name="Symbol"/>
      </text:list-level-style-bullet>
      <text:list-level-style-bullet text:level="8" text:style-name="ListLabel_20_2" style:num-suffix="o" text:bullet-char="o">
        <style:list-level-properties text:list-level-position-and-space-mode="label-alignment">
          <style:list-level-label-alignment text:label-followed-by="listtab" fo:text-indent="-0.635cm" fo:margin-left="11.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2.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2">
      <text:list-level-style-bullet text:level="1" style:num-suffix="" text:bullet-char="">
        <style:list-level-properties text:list-level-position-and-space-mode="label-alignment">
          <style:list-level-label-alignment text:label-followed-by="listtab" fo:text-indent="-0.635cm" fo:margin-left="2.521cm"/>
        </style:list-level-properties>
        <style:text-properties style:font-name="Symbol"/>
      </text:list-level-style-bullet>
      <text:list-level-style-bullet text:level="2" text:style-name="ListLabel_20_2" style:num-suffix="o" text:bullet-char="o">
        <style:list-level-properties text:list-level-position-and-space-mode="label-alignment">
          <style:list-level-label-alignment text:label-followed-by="listtab" fo:text-indent="-0.635cm" fo:margin-left="3.791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5.06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6.331cm"/>
        </style:list-level-properties>
        <style:text-properties style:font-name="Symbol"/>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7.601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8.871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10.141cm"/>
        </style:list-level-properties>
        <style:text-properties style:font-name="Symbol"/>
      </text:list-level-style-bullet>
      <text:list-level-style-bullet text:level="8" text:style-name="ListLabel_20_2" style:num-suffix="o" text:bullet-char="o">
        <style:list-level-properties text:list-level-position-and-space-mode="label-alignment">
          <style:list-level-label-alignment text:label-followed-by="listtab" fo:text-indent="-0.635cm" fo:margin-left="11.411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2.681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3">
      <text:list-level-style-bullet text:level="1" style:num-suffix="" text:bullet-char="">
        <style:list-level-properties text:list-level-position-and-space-mode="label-alignment">
          <style:list-level-label-alignment text:label-followed-by="listtab" fo:text-indent="-0.635cm" fo:margin-left="1.771cm"/>
        </style:list-level-properties>
        <style:text-properties style:font-name="Symbol"/>
      </text:list-level-style-bullet>
      <text:list-level-style-bullet text:level="2" text:style-name="ListLabel_20_2" style:num-suffix="o" text:bullet-char="o">
        <style:list-level-properties text:list-level-position-and-space-mode="label-alignment">
          <style:list-level-label-alignment text:label-followed-by="listtab" fo:text-indent="-0.635cm" fo:margin-left="3.041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4.31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581cm"/>
        </style:list-level-properties>
        <style:text-properties style:font-name="Symbol"/>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6.851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8.121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9.391cm"/>
        </style:list-level-properties>
        <style:text-properties style:font-name="Symbol"/>
      </text:list-level-style-bullet>
      <text:list-level-style-bullet text:level="8" text:style-name="ListLabel_20_2" style:num-suffix="o" text:bullet-char="o">
        <style:list-level-properties text:list-level-position-and-space-mode="label-alignment">
          <style:list-level-label-alignment text:label-followed-by="listtab" fo:text-indent="-0.635cm" fo:margin-left="10.661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931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4">
      <text:list-level-style-bullet text:level="1" style:num-suffix="" text:bullet-char="">
        <style:list-level-properties text:list-level-position-and-space-mode="label-alignment">
          <style:list-level-label-alignment text:label-followed-by="listtab" fo:text-indent="-0.635cm" fo:margin-left="1.771cm"/>
        </style:list-level-properties>
        <style:text-properties style:font-name="Symbol"/>
      </text:list-level-style-bullet>
      <text:list-level-style-bullet text:level="2" text:style-name="ListLabel_20_2" style:num-suffix="o" text:bullet-char="o">
        <style:list-level-properties text:list-level-position-and-space-mode="label-alignment">
          <style:list-level-label-alignment text:label-followed-by="listtab" fo:text-indent="-0.635cm" fo:margin-left="3.041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4.31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581cm"/>
        </style:list-level-properties>
        <style:text-properties style:font-name="Symbol"/>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6.851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8.121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9.391cm"/>
        </style:list-level-properties>
        <style:text-properties style:font-name="Symbol"/>
      </text:list-level-style-bullet>
      <text:list-level-style-bullet text:level="8" text:style-name="ListLabel_20_2" style:num-suffix="o" text:bullet-char="o">
        <style:list-level-properties text:list-level-position-and-space-mode="label-alignment">
          <style:list-level-label-alignment text:label-followed-by="listtab" fo:text-indent="-0.635cm" fo:margin-left="10.661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931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5">
      <text:list-level-style-bullet text:level="1" style:num-suffix="" text:bullet-char="">
        <style:list-level-properties text:list-level-position-and-space-mode="label-alignment">
          <style:list-level-label-alignment text:label-followed-by="listtab" fo:text-indent="-0.635cm" fo:margin-left="2.021cm"/>
        </style:list-level-properties>
        <style:text-properties style:font-name="Symbol"/>
      </text:list-level-style-bullet>
      <text:list-level-style-bullet text:level="2" text:style-name="ListLabel_20_2" style:num-suffix="o" text:bullet-char="o">
        <style:list-level-properties text:list-level-position-and-space-mode="label-alignment">
          <style:list-level-label-alignment text:label-followed-by="listtab" fo:text-indent="-0.635cm" fo:margin-left="3.291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4.56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831cm"/>
        </style:list-level-properties>
        <style:text-properties style:font-name="Symbol"/>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7.101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8.371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9.641cm"/>
        </style:list-level-properties>
        <style:text-properties style:font-name="Symbol"/>
      </text:list-level-style-bullet>
      <text:list-level-style-bullet text:level="8" text:style-name="ListLabel_20_2" style:num-suffix="o" text:bullet-char="o">
        <style:list-level-properties text:list-level-position-and-space-mode="label-alignment">
          <style:list-level-label-alignment text:label-followed-by="listtab" fo:text-indent="-0.635cm" fo:margin-left="10.911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2.181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6">
      <text:list-level-style-bullet text:level="1" style:num-suffix="" text:bullet-char="">
        <style:list-level-properties text:list-level-position-and-space-mode="label-alignment">
          <style:list-level-label-alignment text:label-followed-by="listtab" fo:text-indent="-0.635cm" fo:margin-left="2.021cm"/>
        </style:list-level-properties>
        <style:text-properties style:font-name="Symbol"/>
      </text:list-level-style-bullet>
      <text:list-level-style-bullet text:level="2" text:style-name="ListLabel_20_2" style:num-suffix="o" text:bullet-char="o">
        <style:list-level-properties text:list-level-position-and-space-mode="label-alignment">
          <style:list-level-label-alignment text:label-followed-by="listtab" fo:text-indent="-0.635cm" fo:margin-left="3.291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4.56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831cm"/>
        </style:list-level-properties>
        <style:text-properties style:font-name="Symbol"/>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7.101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8.371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9.641cm"/>
        </style:list-level-properties>
        <style:text-properties style:font-name="Symbol"/>
      </text:list-level-style-bullet>
      <text:list-level-style-bullet text:level="8" text:style-name="ListLabel_20_2" style:num-suffix="o" text:bullet-char="o">
        <style:list-level-properties text:list-level-position-and-space-mode="label-alignment">
          <style:list-level-label-alignment text:label-followed-by="listtab" fo:text-indent="-0.635cm" fo:margin-left="10.911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2.181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7">
      <text:list-level-style-bullet text:level="1" style:num-suffix="" text:bullet-char="">
        <style:list-level-properties text:list-level-position-and-space-mode="label-alignment">
          <style:list-level-label-alignment text:label-followed-by="listtab" fo:text-indent="-0.635cm" fo:margin-left="2.021cm"/>
        </style:list-level-properties>
        <style:text-properties style:font-name="Symbol"/>
      </text:list-level-style-bullet>
      <text:list-level-style-bullet text:level="2" text:style-name="ListLabel_20_2" style:num-suffix="o" text:bullet-char="o">
        <style:list-level-properties text:list-level-position-and-space-mode="label-alignment">
          <style:list-level-label-alignment text:label-followed-by="listtab" fo:text-indent="-0.635cm" fo:margin-left="3.291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4.56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831cm"/>
        </style:list-level-properties>
        <style:text-properties style:font-name="Symbol"/>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7.101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8.371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9.641cm"/>
        </style:list-level-properties>
        <style:text-properties style:font-name="Symbol"/>
      </text:list-level-style-bullet>
      <text:list-level-style-bullet text:level="8" text:style-name="ListLabel_20_2" style:num-suffix="o" text:bullet-char="o">
        <style:list-level-properties text:list-level-position-and-space-mode="label-alignment">
          <style:list-level-label-alignment text:label-followed-by="listtab" fo:text-indent="-0.635cm" fo:margin-left="10.911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2.181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8">
      <text:list-level-style-bullet text:level="1" style:num-suffix="" text:bullet-char="">
        <style:list-level-properties text:list-level-position-and-space-mode="label-alignment">
          <style:list-level-label-alignment text:label-followed-by="listtab" fo:text-indent="-0.635cm" fo:margin-left="2.021cm"/>
        </style:list-level-properties>
        <style:text-properties style:font-name="Symbol"/>
      </text:list-level-style-bullet>
      <text:list-level-style-bullet text:level="2" text:style-name="ListLabel_20_2" style:num-suffix="o" text:bullet-char="o">
        <style:list-level-properties text:list-level-position-and-space-mode="label-alignment">
          <style:list-level-label-alignment text:label-followed-by="listtab" fo:text-indent="-0.635cm" fo:margin-left="3.291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4.56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831cm"/>
        </style:list-level-properties>
        <style:text-properties style:font-name="Symbol"/>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7.101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8.371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9.641cm"/>
        </style:list-level-properties>
        <style:text-properties style:font-name="Symbol"/>
      </text:list-level-style-bullet>
      <text:list-level-style-bullet text:level="8" text:style-name="ListLabel_20_2" style:num-suffix="o" text:bullet-char="o">
        <style:list-level-properties text:list-level-position-and-space-mode="label-alignment">
          <style:list-level-label-alignment text:label-followed-by="listtab" fo:text-indent="-0.635cm" fo:margin-left="10.911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2.181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9">
      <text:list-level-style-bullet text:level="1" style:num-suffix="" text:bullet-char="">
        <style:list-level-properties text:list-level-position-and-space-mode="label-alignment">
          <style:list-level-label-alignment text:label-followed-by="listtab" fo:text-indent="-0.635cm" fo:margin-left="2.021cm"/>
        </style:list-level-properties>
        <style:text-properties style:font-name="Symbol"/>
      </text:list-level-style-bullet>
      <text:list-level-style-bullet text:level="2" text:style-name="ListLabel_20_2" style:num-suffix="o" text:bullet-char="o">
        <style:list-level-properties text:list-level-position-and-space-mode="label-alignment">
          <style:list-level-label-alignment text:label-followed-by="listtab" fo:text-indent="-0.635cm" fo:margin-left="3.291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4.56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831cm"/>
        </style:list-level-properties>
        <style:text-properties style:font-name="Symbol"/>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7.101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8.371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9.641cm"/>
        </style:list-level-properties>
        <style:text-properties style:font-name="Symbol"/>
      </text:list-level-style-bullet>
      <text:list-level-style-bullet text:level="8" text:style-name="ListLabel_20_2" style:num-suffix="o" text:bullet-char="o">
        <style:list-level-properties text:list-level-position-and-space-mode="label-alignment">
          <style:list-level-label-alignment text:label-followed-by="listtab" fo:text-indent="-0.635cm" fo:margin-left="10.911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2.181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0">
      <text:list-level-style-bullet text:level="1" style:num-suffix="" text:bullet-char="">
        <style:list-level-properties text:list-level-position-and-space-mode="label-alignment">
          <style:list-level-label-alignment text:label-followed-by="listtab" fo:text-indent="-0.635cm" fo:margin-left="2.021cm"/>
        </style:list-level-properties>
        <style:text-properties style:font-name="Symbol"/>
      </text:list-level-style-bullet>
      <text:list-level-style-bullet text:level="2" text:style-name="ListLabel_20_2" style:num-suffix="o" text:bullet-char="o">
        <style:list-level-properties text:list-level-position-and-space-mode="label-alignment">
          <style:list-level-label-alignment text:label-followed-by="listtab" fo:text-indent="-0.635cm" fo:margin-left="3.291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4.56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831cm"/>
        </style:list-level-properties>
        <style:text-properties style:font-name="Symbol"/>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7.101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8.371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9.641cm"/>
        </style:list-level-properties>
        <style:text-properties style:font-name="Symbol"/>
      </text:list-level-style-bullet>
      <text:list-level-style-bullet text:level="8" text:style-name="ListLabel_20_2" style:num-suffix="o" text:bullet-char="o">
        <style:list-level-properties text:list-level-position-and-space-mode="label-alignment">
          <style:list-level-label-alignment text:label-followed-by="listtab" fo:text-indent="-0.635cm" fo:margin-left="10.911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2.181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1">
      <text:list-level-style-bullet text:level="1" style:num-suffix="" text:bullet-char="">
        <style:list-level-properties text:list-level-position-and-space-mode="label-alignment">
          <style:list-level-label-alignment text:label-followed-by="listtab" fo:text-indent="-0.635cm" fo:margin-left="2.021cm"/>
        </style:list-level-properties>
        <style:text-properties style:font-name="Symbol"/>
      </text:list-level-style-bullet>
      <text:list-level-style-bullet text:level="2" text:style-name="ListLabel_20_2" style:num-suffix="o" text:bullet-char="o">
        <style:list-level-properties text:list-level-position-and-space-mode="label-alignment">
          <style:list-level-label-alignment text:label-followed-by="listtab" fo:text-indent="-0.635cm" fo:margin-left="3.291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4.56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831cm"/>
        </style:list-level-properties>
        <style:text-properties style:font-name="Symbol"/>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7.101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8.371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9.641cm"/>
        </style:list-level-properties>
        <style:text-properties style:font-name="Symbol"/>
      </text:list-level-style-bullet>
      <text:list-level-style-bullet text:level="8" text:style-name="ListLabel_20_2" style:num-suffix="o" text:bullet-char="o">
        <style:list-level-properties text:list-level-position-and-space-mode="label-alignment">
          <style:list-level-label-alignment text:label-followed-by="listtab" fo:text-indent="-0.635cm" fo:margin-left="10.911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2.181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2">
      <text:list-level-style-bullet text:level="1" style:num-suffix="" text:bullet-char="">
        <style:list-level-properties text:list-level-position-and-space-mode="label-alignment">
          <style:list-level-label-alignment text:label-followed-by="listtab" fo:text-indent="-0.635cm" fo:margin-left="2.021cm"/>
        </style:list-level-properties>
        <style:text-properties style:font-name="Symbol"/>
      </text:list-level-style-bullet>
      <text:list-level-style-bullet text:level="2" text:style-name="ListLabel_20_2" style:num-suffix="o" text:bullet-char="o">
        <style:list-level-properties text:list-level-position-and-space-mode="label-alignment">
          <style:list-level-label-alignment text:label-followed-by="listtab" fo:text-indent="-0.635cm" fo:margin-left="3.291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4.56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831cm"/>
        </style:list-level-properties>
        <style:text-properties style:font-name="Symbol"/>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7.101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8.371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9.641cm"/>
        </style:list-level-properties>
        <style:text-properties style:font-name="Symbol"/>
      </text:list-level-style-bullet>
      <text:list-level-style-bullet text:level="8" text:style-name="ListLabel_20_2" style:num-suffix="o" text:bullet-char="o">
        <style:list-level-properties text:list-level-position-and-space-mode="label-alignment">
          <style:list-level-label-alignment text:label-followed-by="listtab" fo:text-indent="-0.635cm" fo:margin-left="10.911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2.181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3">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Footer">
      <style:paragraph-properties fo:text-align="center" style:justify-single-word="false"/>
    </style:style>
    <style:style style:name="MP2" style:family="paragraph" style:parent-style-name="Footer">
      <style:paragraph-properties fo:text-align="end" style:justify-single-word="false"/>
    </style:style>
    <style:page-layout style:name="Mpm1">
      <style:page-layout-properties fo:page-width="21.001cm" fo:page-height="29.7cm" style:num-format="1" style:print-orientation="portrait" fo:margin-top="0.501cm" fo:margin-bottom="0cm" fo:margin-left="2cm" fo:margin-right="2cm" style:writing-mode="lr-tb" style:layout-grid-color="#c0c0c0" style:layout-grid-lines="45" style:layout-grid-base-height="0.423cm" style:layout-grid-ruby-height="0.212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2cm" fo:margin-left="0cm" fo:margin-right="0cm" fo:margin-top="1.9cm" style:dynamic-spacing="tru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499cm" fo:margin-left="0cm" fo:margin-right="0cm" fo:margin-top="0cm"/>
      </style:footer-style>
    </style:page-layout>
    <style:page-layout style:name="Mpm3">
      <style:page-layout-properties fo:page-width="21.59cm" fo:page-height="27.94cm" style:num-format="1" style:print-orientation="portrait" fo:margin-top="2.54cm" fo:margin-bottom="1.27cm" fo:margin-left="3.175cm" fo:margin-right="3.175cm" style:writing-mode="lr-tb" style:layout-grid-color="#c0c0c0" style:layout-grid-lines="24130" style:layout-grid-base-height="0.423cm" style:layout-grid-ruby-height="0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1.27cm" fo:margin-left="0cm" fo:margin-right="0cm" fo:margin-top="1.169cm" style:dynamic-spacing="true"/>
      </style:footer-style>
    </style:page-layout>
    <style:page-layout style:name="Mpm4">
      <style:page-layout-properties fo:page-width="21.001cm" fo:page-height="29.7cm" style:num-format="1" style:print-orientation="portrait" fo:margin-top="2cm" fo:margin-bottom="0cm" fo:margin-left="2cm" fo:margin-right="2cm" style:writing-mode="lr-tb" style:layout-grid-color="#c0c0c0" style:layout-grid-lines="43" style:layout-grid-base-height="0.423cm" style:layout-grid-ruby-height="0.212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2cm" fo:margin-left="0cm" fo:margin-right="0cm" fo:margin-top="1.9cm" style:dynamic-spacing="true"/>
      </style:footer-style>
    </style:page-layout>
    <style:page-layout style:name="Mpm5">
      <style:page-layout-properties fo:page-width="21.001cm" fo:page-height="29.7cm" style:num-format="1" style:print-orientation="portrait" fo:margin-top="2cm" fo:margin-bottom="0cm" fo:margin-left="2cm" fo:margin-right="2cm" style:writing-mode="lr-tb" style:layout-grid-color="#c0c0c0" style:layout-grid-lines="43" style:layout-grid-base-height="0.423cm" style:layout-grid-ruby-height="0.212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101cm" fo:margin-left="0cm" fo:margin-right="0cm" fo:margin-top="0cm" style:dynamic-spacing="true"/>
      </style:footer-style>
    </style:page-layout>
    <style:page-layout style:name="Mpm6">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9.7cm" fo:page-height="21.001cm" style:num-format="1" style:print-orientation="landscape" fo:margin-top="2cm" fo:margin-bottom="0cm" fo:margin-left="2cm" fo:margin-right="2cm" style:writing-mode="lr-tb" style:layout-grid-color="#c0c0c0" style:layout-grid-lines="29" style:layout-grid-base-height="0.423cm" style:layout-grid-ruby-height="0.212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2cm" fo:margin-left="0cm" fo:margin-right="0cm" fo:margin-top="1.9cm" style:dynamic-spacing="true"/>
      </style:footer-style>
    </style:page-layout>
    <style:page-layout style:name="Mpm8">
      <style:page-layout-properties fo:page-width="29.7cm" fo:page-height="21.001cm" style:num-format="1" style:print-orientation="landscape" fo:margin-top="2cm" fo:margin-bottom="0cm" fo:margin-left="2cm" fo:margin-right="2cm" style:writing-mode="lr-tb" style:layout-grid-color="#c0c0c0" style:layout-grid-lines="29" style:layout-grid-base-height="0.423cm" style:layout-grid-ruby-height="0.212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101cm" fo:margin-left="0cm" fo:margin-right="0cm" fo:margin-top="0cm" style:dynamic-spacing="true"/>
      </style:footer-style>
    </style:page-layout>
  </office:automatic-styles>
  <office:master-styles>
    <style:master-page style:name="Standard" style:page-layout-name="Mpm1">
      <style:footer>
        <text:p text:style-name="MP1"><text:page-number text:select-page="current">37</text:page-number></text:p>
        <text:p text:style-name="MP1"/>
      </style:footer>
    </style:master-page>
    <style:master-page style:name="First_20_Page" style:display-name="First Page" style:page-layout-name="Mpm2" style:next-style-name="Standard">
      <style:footer>
        <text:p text:style-name="MP2"><text:page-number text:select-page="current"/></text:p>
        <text:p text:style-name="Footer"/>
      </style:footer>
    </style:master-page>
    <style:master-page style:name="Converted1" style:page-layout-name="Mpm3">
      <style:footer>
        <text:p text:style-name="MP1">- <text:page-number text:select-page="current"/> -</text:p>
        <text:p text:style-name="Footer"/>
      </style:footer>
    </style:master-page>
    <style:master-page style:name="Converted2" style:page-layout-name="Mpm3">
      <style:footer>
        <text:p text:style-name="MP1">- <text:page-number text:select-page="current"/> -</text:p>
        <text:p text:style-name="Footer"/>
      </style:footer>
    </style:master-page>
    <style:master-page style:name="Converted3" style:page-layout-name="Mpm3">
      <style:footer>
        <text:p text:style-name="MP1">- <text:page-number text:select-page="current"/> -</text:p>
        <text:p text:style-name="Footer"/>
      </style:footer>
    </style:master-page>
    <style:master-page style:name="Converted4" style:page-layout-name="Mpm4">
      <style:footer>
        <text:p text:style-name="MP1"><text:page-number text:select-page="current"/></text:p>
        <text:p text:style-name="Footer"/>
      </style:footer>
    </style:master-page>
    <style:master-page style:name="Converted5" style:page-layout-name="Mpm5">
      <style:footer>
        <text:p text:style-name="MP1"><text:page-number text:select-page="current"/></text:p>
        <text:p text:style-name="Footer"/>
      </style:footer>
    </style:master-page>
    <style:master-page style:name="Converted6" style:page-layout-name="Mpm6"/>
    <style:master-page style:name="Converted7" style:page-layout-name="Mpm7">
      <style:footer>
        <text:p text:style-name="MP1"><text:page-number text:select-page="current"/></text:p>
        <text:p text:style-name="Footer"/>
      </style:footer>
    </style:master-page>
    <style:master-page style:name="Converted8" style:page-layout-name="Mpm8">
      <style:footer>
        <text:p text:style-name="MP1"><text:page-number text:select-page="current"/></text:p>
        <text:p text:style-name="Footer"/>
      </style:footer>
    </style:master-page>
    <style:master-page style:name="Converted9" style:page-layout-name="Mpm4">
      <style:footer>
        <text:p text:style-name="MP1"><text:page-number text:select-page="current"/></text:p>
        <text:p text:style-name="Footer"/>
      </style:footer>
    </style:master-page>
    <style:master-page style:name="Converted10" style:page-layout-name="Mpm5">
      <style:footer>
        <text:p text:style-name="MP1"><text:page-number text:select-page="current"/></text:p>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Strategia działań na rzecz starszych mieszkańców miasta - Legionowo 60+</dc:title>
    <meta:initial-creator>Wrzesień 2014</meta:initial-creator>
    <dc:creator>LUTW-Biuro Projektów</dc:creator>
    <meta:editing-cycles>3</meta:editing-cycles>
    <meta:print-date>2014-11-24T11:11:00</meta:print-date>
    <meta:creation-date>2014-11-24T11:37:00</meta:creation-date>
    <dc:date>2014-11-24T12:43:00</dc:date>
    <meta:editing-duration>PT1S</meta:editing-duration>
    <meta:generator>LibreOffice/4.1.2.3$Windows_x86 LibreOffice_project/40b2d7fde7e8d2d7bc5a449dc65df4d08a7dd38</meta:generator>
    <meta:document-statistic meta:table-count="8" meta:image-count="2" meta:object-count="0" meta:page-count="37" meta:paragraph-count="735" meta:word-count="11176" meta:character-count="86816" meta:non-whitespace-character-count="76398"/>
    <meta:user-defined meta:name="AppVersion">14.0000</meta:user-defined>
    <meta:user-defined meta:name="Company">Stowarzyszenie na rzecz pomocy potrzebującym „nadzieja” Fundacja pracownia kompetencji</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